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tyle>
    <style:style style:name="P2" style:parent-style-name="Standard" style:family="paragraph">
      <style:paragraph-properties fo:text-align="justify"/>
    </style:style>
    <style:style style:name="P3" style:parent-style-name="Standard" style:family="paragraph">
      <style:paragraph-properties fo:text-align="justify"/>
    </style:style>
    <style:style style:name="P4" style:parent-style-name="Standard" style:family="paragraph">
      <style:paragraph-properties fo:text-align="justify"/>
    </style:style>
    <style:style style:name="P5" style:parent-style-name="Standard" style:family="paragraph">
      <style:paragraph-properties fo:text-align="justify"/>
    </style:style>
    <style:style style:name="P6" style:parent-style-name="Standard" style:family="paragraph">
      <style:paragraph-properties fo:text-align="justify"/>
    </style:style>
    <style:style style:name="P7" style:parent-style-name="Standard" style:family="paragraph">
      <style:paragraph-properties fo:text-align="justify"/>
    </style:style>
  </office:automatic-styles>
  <office:body>
    <office:text text:use-soft-page-breaks="true">
      <text:p text:style-name="P1"><?opendocument cursor-position?>OBRAZLOŽENJE ODLUKE</text:p>
      <text:p text:style-name="Standard"/>
      <text:p text:style-name="P2"/>
      <text:p text:style-name="P3">Predlaže se usvojiti Odluku o kupnji<text:s/>mobilne kućice u vlasništvu Igora Posavca iz Pitomače, Vinogradska 42, OIB: 50542407066, i to nova i nekorištena mobilna<text:s/>kućica površine 29 m2, dimenzije 480 x 600 x 250 cm, godina izgradnje 2019., energetski razred A. Montažna kućica ima izolaciju 4 cm poliretenova pjena, pod laminat, vanjska vrata u aluminijskom staklu, prozori PVC, električne intsalacije, bojler, kuhinju<text:s/>i kupatilo te sve priključke za vodu i struju.</text:p>
      <text:p text:style-name="P4"/>
      <text:p text:style-name="P5">Kupoprodajna cijena je 82.500,00 kuna (osamdesetdvijetisućepetstokunanulalipa).</text:p>
      <text:p text:style-name="P6"/>
      <text:p text:style-name="P7">Svrha ove Odluke je da se na ovakav način pomogne šesteročlanoj obitelji Horvatiček iz Mošćenice, Petrinja, a čija je obiteljska kuća oštećena u potresu koji se dogodio 29. prosinca 2020. godine. Kuća obitelji Horvatiček nalazi se na adresi Mošćenica, Petrinja, Braće Radić 10 te je dobila crvenu oznaku "Neuporabljivo" nakon što je pregledana. Obitelji će se mobilna kućica dati na<text:s/>besplatno korištenje dok sebi ne sredi osnovne uvjete za život, a nakon toga će se ista kućica vratiti Općini Privlak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ormal" style:display-name="Normal" style:family="paragraph">
      <style:text-properties fo:hyphenate="false"/>
    </style:style>
    <style:style style:name="Zadanifontodlomka" style:display-name="Zadani font odlomka"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Popis" style:display-name="Popis" style:family="paragraph" style:parent-style-name="Textbody">
      <style:text-properties fo:hyphenate="false"/>
    </style:style>
    <style:style style:name="Opisslike" style:display-name="Opis slike"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Barbara</meta:initial-creator>
    <dc:creator>Korisnik</dc:creator>
    <meta:creation-date>2021-01-05T10:28:00Z</meta:creation-date>
    <dc:date>2021-01-05T10:29:00Z</dc:date>
    <meta:template xlink:href="Normal.dotm" xlink:type="simple"/>
    <meta:editing-cycles>1</meta:editing-cycles>
    <meta:editing-duration>PT1020S</meta:editing-duration>
    <meta:document-statistic meta:page-count="1" meta:paragraph-count="2" meta:word-count="159" meta:character-count="1066" meta:row-count="7" meta:non-whitespace-character-count="909"/>
  </office:meta>
</office:document-meta>
</file>