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916in" text:list-level-position-and-space-mode="label-alignment">
          <style:list-level-label-alignment text:label-followed-by="listtab" fo:margin-left="0.5416in" fo:text-indent="-0.2916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text:start-value="3">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format="a" style:num-letter-sync="true">
        <style:list-level-properties text:space-before="0.6965in" text:min-label-width="0.25in" text:list-level-position-and-space-mode="label-alignment">
          <style:list-level-label-alignment text:label-followed-by="listtab" fo:margin-left="0.9465in" fo:text-indent="-0.25in"/>
        </style:list-level-properties>
      </text:list-level-style-number>
      <text:list-level-style-number text:level="3" style:num-suffix="." style:num-format="i">
        <style:list-level-properties fo:text-align="end" text:space-before="1.3215in" text:min-label-width="0.125in" text:list-level-position-and-space-mode="label-alignment">
          <style:list-level-label-alignment text:label-followed-by="listtab" fo:margin-left="1.4465in" fo:text-indent="-0.125in"/>
        </style:list-level-properties>
      </text:list-level-style-number>
      <text:list-level-style-number text:level="4" style:num-suffix="." style:num-format="1">
        <style:list-level-properties text:space-before="1.6965in" text:min-label-width="0.25in" text:list-level-position-and-space-mode="label-alignment">
          <style:list-level-label-alignment text:label-followed-by="listtab" fo:margin-left="1.9465in" fo:text-indent="-0.25in"/>
        </style:list-level-properties>
      </text:list-level-style-number>
      <text:list-level-style-number text:level="5" style:num-suffix="." style:num-format="a" style:num-letter-sync="true">
        <style:list-level-properties text:space-before="2.1965in" text:min-label-width="0.25in" text:list-level-position-and-space-mode="label-alignment">
          <style:list-level-label-alignment text:label-followed-by="listtab" fo:margin-left="2.4465in" fo:text-indent="-0.25in"/>
        </style:list-level-properties>
      </text:list-level-style-number>
      <text:list-level-style-number text:level="6" style:num-suffix="." style:num-format="i">
        <style:list-level-properties fo:text-align="end" text:space-before="2.8215in" text:min-label-width="0.125in" text:list-level-position-and-space-mode="label-alignment">
          <style:list-level-label-alignment text:label-followed-by="listtab" fo:margin-left="2.9465in" fo:text-indent="-0.125in"/>
        </style:list-level-properties>
      </text:list-level-style-number>
      <text:list-level-style-number text:level="7" style:num-suffix="." style:num-format="1">
        <style:list-level-properties text:space-before="3.1965in" text:min-label-width="0.25in" text:list-level-position-and-space-mode="label-alignment">
          <style:list-level-label-alignment text:label-followed-by="listtab" fo:margin-left="3.4465in" fo:text-indent="-0.25in"/>
        </style:list-level-properties>
      </text:list-level-style-number>
      <text:list-level-style-number text:level="8" style:num-suffix="." style:num-format="a" style:num-letter-sync="true">
        <style:list-level-properties text:space-before="3.6965in" text:min-label-width="0.25in" text:list-level-position-and-space-mode="label-alignment">
          <style:list-level-label-alignment text:label-followed-by="listtab" fo:margin-left="3.9465in" fo:text-indent="-0.25in"/>
        </style:list-level-properties>
      </text:list-level-style-number>
      <text:list-level-style-number text:level="9" style:num-suffix="." style:num-format="i">
        <style:list-level-properties fo:text-align="end" text:space-before="4.3215in" text:min-label-width="0.125in" text:list-level-position-and-space-mode="label-alignment">
          <style:list-level-label-alignment text:label-followed-by="listtab" fo:margin-left="4.4465in" fo:text-indent="-0.125in"/>
        </style:list-level-properties>
      </text:list-level-style-number>
    </text:list-style>
    <text:list-style style:name="LFO4">
      <text:list-level-style-number text:level="1" style:num-suffix="." style:num-format="1" text:start-value="5">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format="a" style:num-letter-sync="true">
        <style:list-level-properties text:space-before="0.6965in" text:min-label-width="0.25in" text:list-level-position-and-space-mode="label-alignment">
          <style:list-level-label-alignment text:label-followed-by="listtab" fo:margin-left="0.9465in" fo:text-indent="-0.25in"/>
        </style:list-level-properties>
      </text:list-level-style-number>
      <text:list-level-style-number text:level="3" style:num-suffix="." style:num-format="i">
        <style:list-level-properties fo:text-align="end" text:space-before="1.3215in" text:min-label-width="0.125in" text:list-level-position-and-space-mode="label-alignment">
          <style:list-level-label-alignment text:label-followed-by="listtab" fo:margin-left="1.4465in" fo:text-indent="-0.125in"/>
        </style:list-level-properties>
      </text:list-level-style-number>
      <text:list-level-style-number text:level="4" style:num-suffix="." style:num-format="1">
        <style:list-level-properties text:space-before="1.6965in" text:min-label-width="0.25in" text:list-level-position-and-space-mode="label-alignment">
          <style:list-level-label-alignment text:label-followed-by="listtab" fo:margin-left="1.9465in" fo:text-indent="-0.25in"/>
        </style:list-level-properties>
      </text:list-level-style-number>
      <text:list-level-style-number text:level="5" style:num-suffix="." style:num-format="a" style:num-letter-sync="true">
        <style:list-level-properties text:space-before="2.1965in" text:min-label-width="0.25in" text:list-level-position-and-space-mode="label-alignment">
          <style:list-level-label-alignment text:label-followed-by="listtab" fo:margin-left="2.4465in" fo:text-indent="-0.25in"/>
        </style:list-level-properties>
      </text:list-level-style-number>
      <text:list-level-style-number text:level="6" style:num-suffix="." style:num-format="i">
        <style:list-level-properties fo:text-align="end" text:space-before="2.8215in" text:min-label-width="0.125in" text:list-level-position-and-space-mode="label-alignment">
          <style:list-level-label-alignment text:label-followed-by="listtab" fo:margin-left="2.9465in" fo:text-indent="-0.125in"/>
        </style:list-level-properties>
      </text:list-level-style-number>
      <text:list-level-style-number text:level="7" style:num-suffix="." style:num-format="1">
        <style:list-level-properties text:space-before="3.1965in" text:min-label-width="0.25in" text:list-level-position-and-space-mode="label-alignment">
          <style:list-level-label-alignment text:label-followed-by="listtab" fo:margin-left="3.4465in" fo:text-indent="-0.25in"/>
        </style:list-level-properties>
      </text:list-level-style-number>
      <text:list-level-style-number text:level="8" style:num-suffix="." style:num-format="a" style:num-letter-sync="true">
        <style:list-level-properties text:space-before="3.6965in" text:min-label-width="0.25in" text:list-level-position-and-space-mode="label-alignment">
          <style:list-level-label-alignment text:label-followed-by="listtab" fo:margin-left="3.9465in" fo:text-indent="-0.25in"/>
        </style:list-level-properties>
      </text:list-level-style-number>
      <text:list-level-style-number text:level="9" style:num-suffix="." style:num-format="i">
        <style:list-level-properties fo:text-align="end" text:space-before="4.3215in" text:min-label-width="0.125in" text:list-level-position-and-space-mode="label-alignment">
          <style:list-level-label-alignment text:label-followed-by="listtab" fo:margin-left="4.4465in" fo:text-indent="-0.125in"/>
        </style:list-level-properties>
      </text:list-level-style-number>
    </text:list-style>
    <text:list-style style:name="LFO5">
      <text:list-level-style-number text:level="1" style:num-suffix="." style:num-format="1" text:start-value="7">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format="a" style:num-letter-sync="true">
        <style:list-level-properties text:space-before="0.6965in" text:min-label-width="0.25in" text:list-level-position-and-space-mode="label-alignment">
          <style:list-level-label-alignment text:label-followed-by="listtab" fo:margin-left="0.9465in" fo:text-indent="-0.25in"/>
        </style:list-level-properties>
      </text:list-level-style-number>
      <text:list-level-style-number text:level="3" style:num-suffix="." style:num-format="i">
        <style:list-level-properties fo:text-align="end" text:space-before="1.3215in" text:min-label-width="0.125in" text:list-level-position-and-space-mode="label-alignment">
          <style:list-level-label-alignment text:label-followed-by="listtab" fo:margin-left="1.4465in" fo:text-indent="-0.125in"/>
        </style:list-level-properties>
      </text:list-level-style-number>
      <text:list-level-style-number text:level="4" style:num-suffix="." style:num-format="1">
        <style:list-level-properties text:space-before="1.6965in" text:min-label-width="0.25in" text:list-level-position-and-space-mode="label-alignment">
          <style:list-level-label-alignment text:label-followed-by="listtab" fo:margin-left="1.9465in" fo:text-indent="-0.25in"/>
        </style:list-level-properties>
      </text:list-level-style-number>
      <text:list-level-style-number text:level="5" style:num-suffix="." style:num-format="a" style:num-letter-sync="true">
        <style:list-level-properties text:space-before="2.1965in" text:min-label-width="0.25in" text:list-level-position-and-space-mode="label-alignment">
          <style:list-level-label-alignment text:label-followed-by="listtab" fo:margin-left="2.4465in" fo:text-indent="-0.25in"/>
        </style:list-level-properties>
      </text:list-level-style-number>
      <text:list-level-style-number text:level="6" style:num-suffix="." style:num-format="i">
        <style:list-level-properties fo:text-align="end" text:space-before="2.8215in" text:min-label-width="0.125in" text:list-level-position-and-space-mode="label-alignment">
          <style:list-level-label-alignment text:label-followed-by="listtab" fo:margin-left="2.9465in" fo:text-indent="-0.125in"/>
        </style:list-level-properties>
      </text:list-level-style-number>
      <text:list-level-style-number text:level="7" style:num-suffix="." style:num-format="1">
        <style:list-level-properties text:space-before="3.1965in" text:min-label-width="0.25in" text:list-level-position-and-space-mode="label-alignment">
          <style:list-level-label-alignment text:label-followed-by="listtab" fo:margin-left="3.4465in" fo:text-indent="-0.25in"/>
        </style:list-level-properties>
      </text:list-level-style-number>
      <text:list-level-style-number text:level="8" style:num-suffix="." style:num-format="a" style:num-letter-sync="true">
        <style:list-level-properties text:space-before="3.6965in" text:min-label-width="0.25in" text:list-level-position-and-space-mode="label-alignment">
          <style:list-level-label-alignment text:label-followed-by="listtab" fo:margin-left="3.9465in" fo:text-indent="-0.25in"/>
        </style:list-level-properties>
      </text:list-level-style-number>
      <text:list-level-style-number text:level="9" style:num-suffix="." style:num-format="i">
        <style:list-level-properties fo:text-align="end" text:space-before="4.3215in" text:min-label-width="0.125in" text:list-level-position-and-space-mode="label-alignment">
          <style:list-level-label-alignment text:label-followed-by="listtab" fo:margin-left="4.4465in" fo:text-indent="-0.125in"/>
        </style:list-level-properties>
      </text:list-level-style-number>
    </text:list-style>
    <style:style style:name="P1" style:parent-style-name="Normal" style:master-page-name="MP0" style:family="paragraph">
      <style:paragraph-properties fo:break-before="page" fo:margin-bottom="0.1562in" fo:line-height="100%" fo:background-color="#FFFFFF"/>
    </style:style>
    <style:style style:name="T3" style:parent-style-name="DefaultParagraphFont" style:family="text">
      <style:text-properties style:font-name="Times New Roman" style:font-name-asian="Times New Roman" fo:font-weight="bold" style:font-weight-asian="bold" style:font-weight-complex="bold" style:letter-kerning="false" fo:font-size="12pt" style:font-size-asian="12pt" style:font-size-complex="12pt" fo:language="en" fo:country="AU" style:language-asian="hr" style:country-asian="HR"/>
    </style:style>
    <style:style style:name="T4" style:parent-style-name="DefaultParagraphFont" style:family="text">
      <style:text-properties style:font-name="Times New Roman" style:font-name-asian="Times New Roman" fo:font-weight="bold" style:font-weight-asian="bold" style:font-weight-complex="bold" style:letter-kerning="false" fo:font-size="12pt" style:font-size-asian="12pt" style:font-size-complex="12pt" fo:language="en" fo:country="GB" style:language-asian="hr" style:country-asian="HR"/>
    </style:style>
    <style:style style:name="P5" style:parent-style-name="Normal" style:family="paragraph">
      <style:paragraph-properties fo:margin-bottom="0.1562in" fo:line-height="100%" fo:background-color="#FFFFFF"/>
      <style:text-properties style:font-name="Times New Roman" style:font-name-asian="Times New Roman" fo:font-weight="bold" style:font-weight-asian="bold" style:font-weight-complex="bold" style:letter-kerning="false" fo:font-size="12pt" style:font-size-asian="12pt" style:font-size-complex="12pt" fo:language="en" fo:country="AU" style:language-asian="hr" style:country-asian="HR"/>
    </style:style>
    <style:style style:name="P6" style:parent-style-name="Normal" style:family="paragraph">
      <style:paragraph-properties fo:margin-bottom="0.1562in" fo:line-height="100%" fo:background-color="#FFFFFF"/>
    </style:style>
    <style:style style:name="T7" style:parent-style-name="DefaultParagraphFont" style:family="text">
      <style:text-properties style:font-name="Times New Roman" style:font-name-asian="Times New Roman" style:font-weight-complex="bold" style:letter-kerning="false" fo:font-size="12pt" style:font-size-asian="12pt" style:font-size-complex="12pt" fo:language="en" fo:country="AU" style:language-asian="hr" style:country-asian="HR"/>
    </style:style>
    <style:style style:name="P8" style:parent-style-name="Normal" style:family="paragraph">
      <style:paragraph-properties fo:margin-bottom="0.1562in" fo:line-height="100%" fo:background-color="#FFFFFF"/>
    </style:style>
    <style:style style:name="T9" style:parent-style-name="DefaultParagraphFont" style:family="text">
      <style:text-properties style:font-name="Times New Roman" style:font-name-asian="Times New Roman" fo:font-weight="bold" style:font-weight-asian="bold" style:font-weight-complex="bold" style:letter-kerning="false" fo:font-size="12pt" style:font-size-asian="12pt" style:font-size-complex="12pt" fo:language="en" fo:country="AU" style:language-asian="hr" style:country-asian="HR"/>
    </style:style>
    <style:style style:name="T10" style:parent-style-name="DefaultParagraphFont" style:family="text">
      <style:text-properties style:font-name="Times New Roman" style:font-name-asian="Times New Roman" fo:font-weight="bold" style:font-weight-asian="bold" style:font-weight-complex="bold" style:letter-kerning="false" fo:font-size="12pt" style:font-size-asian="12pt" style:font-size-complex="12pt" fo:language="en" fo:country="GB" style:language-asian="hr" style:country-asian="HR"/>
    </style:style>
    <style:style style:name="T11" style:parent-style-name="DefaultParagraphFont" style:family="text">
      <style:text-properties style:font-name="Times New Roman" style:font-name-asian="Times New Roman" style:letter-kerning="false" fo:font-size="12pt" style:font-size-asian="12pt" style:font-size-complex="12pt" fo:language="en" fo:country="AU" style:language-asian="hr" style:country-asian="HR"/>
    </style:style>
    <style:style style:name="P12" style:parent-style-name="Normal" style:family="paragraph">
      <style:paragraph-properties fo:margin-bottom="0.1562in" fo:line-height="100%" fo:background-color="#FFFFFF"/>
      <style:text-properties style:font-name="Times New Roman" style:font-name-asian="Times New Roman" style:letter-kerning="false" fo:font-size="12pt" style:font-size-asian="12pt" style:font-size-complex="12pt" fo:language="en" fo:country="AU" style:language-asian="hr" style:country-asian="HR"/>
    </style:style>
    <style:style style:name="P13" style:parent-style-name="Normal" style:family="paragraph">
      <style:paragraph-properties fo:margin-bottom="0.1562in" fo:line-height="100%" fo:background-color="#FFFFFF"/>
      <style:text-properties style:font-name="Times New Roman" style:font-name-asian="Times New Roman" style:letter-kerning="false" fo:font-size="12pt" style:font-size-asian="12pt" style:font-size-complex="12pt" fo:language="en" fo:country="AU" style:language-asian="hr" style:country-asian="HR"/>
    </style:style>
    <style:style style:name="P14" style:parent-style-name="Normal"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15" style:parent-style-name="Normal"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16" style:parent-style-name="Normal" style:family="paragraph">
      <style:paragraph-properties fo:text-align="center" fo:margin-bottom="0.1562in" style:line-height-at-least="0.3333in" fo:background-color="#FFFFFF"/>
    </style:style>
    <style:style style:name="T17" style:parent-style-name="Zadanifontodlomka" style:family="text">
      <style:text-properties style:font-name="Times New Roman" style:font-name-asian="Times New Roman" style:letter-kerning="false" fo:font-size="12pt" style:font-size-asian="12pt" style:font-size-complex="12pt" style:language-asian="hr" style:country-asian="HR"/>
    </style:style>
    <style:style style:name="T18" style:parent-style-name="Zadanifontodlomka" style:family="text">
      <style:text-properties style:font-name="Times New Roman" style:font-name-asian="Times New Roman" fo:font-weight="bold" style:font-weight-asian="bold" style:font-weight-complex="bold" style:letter-kerning="false" fo:font-size="12pt" style:font-size-asian="12pt" style:font-size-complex="12pt" style:language-asian="hr" style:country-asian="HR"/>
    </style:style>
    <style:style style:name="P19" style:parent-style-name="Normal" style:family="paragraph">
      <style:paragraph-properties fo:text-align="center" fo:margin-bottom="0.1562in" style:line-height-at-least="0.3333in" fo:background-color="#FFFFFF"/>
      <style:text-properties style:font-name="Times New Roman" style:font-name-asian="Times New Roman" fo:font-weight="bold" style:font-weight-asian="bold" style:font-weight-complex="bold" style:letter-kerning="false" fo:font-size="12pt" style:font-size-asian="12pt" style:font-size-complex="12pt" style:language-asian="hr" style:country-asian="HR"/>
    </style:style>
    <style:style style:name="P20" style:parent-style-name="Normal"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21" style:parent-style-name="Normal"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22" style:parent-style-name="ListParagraph" style:list-style-name="LFO1"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23" style:parent-style-name="ListParagraph" style:list-style-name="LFO1"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24" style:parent-style-name="ListParagraph" style:list-style-name="LFO1"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25" style:parent-style-name="ListParagraph" style:list-style-name="LFO1"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26" style:parent-style-name="ListParagraph" style:list-style-name="LFO1"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27" style:parent-style-name="ListParagraph" style:list-style-name="LFO1"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28" style:parent-style-name="ListParagraph" style:list-style-name="LFO1"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29" style:parent-style-name="ListParagraph" style:list-style-name="LFO1"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30" style:parent-style-name="ListParagraph" style:list-style-name="LFO1" style:family="paragraph">
      <style:text-properties style:font-name="Times New Roman" style:font-name-asian="Times New Roman" style:letter-kerning="false" fo:font-size="12pt" style:font-size-asian="12pt" style:font-size-complex="12pt" style:language-asian="hr" style:country-asian="HR"/>
    </style:style>
    <style:style style:name="P31" style:parent-style-name="Normal"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32" style:parent-style-name="Normal"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33" style:parent-style-name="Normal"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34" style:parent-style-name="Normal" style:family="paragraph">
      <style:paragraph-properties fo:margin-bottom="0.1562in" fo:line-height="100%" fo:background-color="#FFFFFF"/>
      <style:text-properties style:font-name="Times New Roman" style:font-name-asian="Times New Roman" style:letter-kerning="false" fo:font-size="12pt" style:font-size-asian="12pt" style:font-size-complex="12pt" style:language-asian="hr" style:country-asian="HR"/>
    </style:style>
    <style:style style:name="P35" style:parent-style-name="Normal" style:list-style-name="LFO2" style:family="paragraph">
      <style:text-properties style:font-name="Times New Roman" fo:font-size="12pt" style:font-size-asian="12pt" style:font-size-complex="12pt"/>
    </style:style>
    <style:style style:name="P36" style:parent-style-name="Normal" style:list-style-name="LFO2" style:family="paragraph">
      <style:text-properties style:font-name="Times New Roman" fo:font-size="12pt" style:font-size-asian="12pt" style:font-size-complex="12pt"/>
    </style:style>
    <style:style style:name="P37" style:parent-style-name="Normal" style:list-style-name="LFO2" style:family="paragraph">
      <style:text-properties style:font-name="Times New Roman" fo:font-size="12pt" style:font-size-asian="12pt" style:font-size-complex="12pt"/>
    </style:style>
    <style:style style:name="P38" style:parent-style-name="Normal" style:list-style-name="LFO2" style:family="paragraph">
      <style:text-properties style:font-name="Times New Roman" fo:font-size="12pt" style:font-size-asian="12pt" style:font-size-complex="12pt"/>
    </style:style>
    <style:style style:name="P39" style:parent-style-name="Normal" style:list-style-name="LFO2" style:family="paragraph">
      <style:text-properties style:font-name="Times New Roman" fo:font-size="12pt" style:font-size-asian="12pt" style:font-size-complex="12pt"/>
    </style:style>
    <style:style style:name="P40" style:parent-style-name="Normal" style:list-style-name="LFO2" style:family="paragraph">
      <style:text-properties style:font-name="Times New Roman" fo:font-size="12pt" style:font-size-asian="12pt" style:font-size-complex="12pt"/>
    </style:style>
    <style:style style:name="P41" style:parent-style-name="Normal" style:list-style-name="LFO2" style:family="paragraph">
      <style:text-properties style:font-name="Times New Roman" fo:font-size="12pt" style:font-size-asian="12pt" style:font-size-complex="12pt"/>
    </style:style>
    <style:style style:name="P42" style:parent-style-name="Normal" style:list-style-name="LFO2" style:family="paragraph">
      <style:text-properties style:font-name="Times New Roman" fo:font-size="12pt" style:font-size-asian="12pt" style:font-size-complex="12pt"/>
    </style:style>
    <style:style style:name="P43" style:parent-style-name="Normal" style:list-style-name="LFO2" style:family="paragraph">
      <style:text-properties style:font-name="Times New Roman" fo:font-size="12pt" style:font-size-asian="12pt" style:font-size-complex="12pt"/>
    </style:style>
    <style:style style:name="P44" style:parent-style-name="ListParagraph" style:list-style-name="LFO2" style:family="paragraph"/>
    <style:style style:name="T45" style:parent-style-name="DefaultParagraphFont" style:family="text">
      <style:text-properties style:font-name="Times New Roman" fo:font-size="12pt" style:font-size-asian="12pt" style:font-size-complex="12pt"/>
    </style:style>
    <style:style style:name="P46" style:parent-style-name="ListParagraph" style:list-style-name="LFO2" style:family="paragraph">
      <style:text-properties style:font-name="Times New Roman" fo:font-size="12pt" style:font-size-asian="12pt" style:font-size-complex="12pt"/>
    </style:style>
    <style:style style:name="P47" style:parent-style-name="Normal" style:list-style-name="LFO2" style:family="paragraph">
      <style:text-properties style:font-name="Times New Roman" fo:font-size="12pt" style:font-size-asian="12pt" style:font-size-complex="12pt"/>
    </style:style>
    <style:style style:name="P48" style:parent-style-name="Normal" style:list-style-name="LFO2" style:family="paragraph">
      <style:text-properties style:font-name="Times New Roman" fo:font-size="12pt" style:font-size-asian="12pt" style:font-size-complex="12pt"/>
    </style:style>
    <style:style style:name="P49" style:parent-style-name="Normal" style:list-style-name="LFO2" style:family="paragraph">
      <style:text-properties style:font-name="Times New Roman" fo:font-size="12pt" style:font-size-asian="12pt" style:font-size-complex="12pt"/>
    </style:style>
    <style:style style:name="P50" style:parent-style-name="Normal" style:list-style-name="LFO2" style:family="paragraph">
      <style:text-properties style:font-name="Times New Roman" fo:font-size="12pt" style:font-size-asian="12pt" style:font-size-complex="12pt"/>
    </style:style>
    <style:style style:name="P51" style:parent-style-name="Normal" style:list-style-name="LFO2" style:family="paragraph">
      <style:text-properties style:font-name="Times New Roman" fo:font-size="12pt" style:font-size-asian="12pt" style:font-size-complex="12pt"/>
    </style:style>
    <style:style style:name="P52" style:parent-style-name="Normal" style:list-style-name="LFO2" style:family="paragraph">
      <style:text-properties style:font-name="Times New Roman" fo:font-size="12pt" style:font-size-asian="12pt" style:font-size-complex="12pt"/>
    </style:style>
    <style:style style:name="P53" style:parent-style-name="Normal" style:family="paragraph">
      <style:text-properties style:font-name="Times New Roman" fo:font-size="12pt" style:font-size-asian="12pt" style:font-size-complex="12pt"/>
    </style:style>
    <style:style style:name="P54" style:parent-style-name="Normal" style:family="paragraph">
      <style:text-properties style:font-name="Times New Roman" fo:font-size="12pt" style:font-size-asian="12pt" style:font-size-complex="12pt"/>
    </style:style>
    <style:style style:name="P55" style:parent-style-name="Normal" style:family="paragraph">
      <style:text-properties style:font-name="Times New Roman" fo:font-size="12pt" style:font-size-asian="12pt" style:font-size-complex="12pt"/>
    </style:style>
    <style:style style:name="T56" style:parent-style-name="DefaultParagraphFont" style:family="text">
      <style:text-properties style:font-name="Times New Roman" fo:font-size="12pt" style:font-size-asian="12pt" style:font-size-complex="12pt"/>
    </style:style>
    <style:style style:name="P57" style:parent-style-name="Normal" style:family="paragraph">
      <style:text-properties style:font-name="Times New Roman" fo:font-size="12pt" style:font-size-asian="12pt" style:font-size-complex="12pt"/>
    </style:style>
    <style:style style:name="P58" style:parent-style-name="Normal" style:family="paragraph">
      <style:text-properties style:font-name="Times New Roman" fo:font-size="12pt" style:font-size-asian="12pt" style:font-size-complex="12pt"/>
    </style:style>
    <style:style style:name="P59" style:parent-style-name="Normal" style:family="paragraph">
      <style:text-properties style:font-name="Times New Roman" fo:font-weight="bold" style:font-weight-asian="bold" style:font-weight-complex="bold" fo:font-size="12pt" style:font-size-asian="12pt" style:font-size-complex="12pt"/>
    </style:style>
    <style:style style:name="P60" style:parent-style-name="Normal" style:family="paragraph">
      <style:text-properties style:font-name="Times New Roman" fo:font-size="12pt" style:font-size-asian="12pt" style:font-size-complex="12pt" fo:language="en" fo:country="GB"/>
    </style:style>
    <style:style style:name="P61" style:parent-style-name="Normal" style:family="paragraph">
      <style:text-properties style:font-name="Times New Roman" fo:font-size="12pt" style:font-size-asian="12pt" style:font-size-complex="12pt"/>
    </style:style>
    <style:style style:name="P62" style:parent-style-name="Normal" style:family="paragraph">
      <style:text-properties style:font-name="Times New Roman" fo:font-size="12pt" style:font-size-asian="12pt" style:font-size-complex="12pt"/>
    </style:style>
    <style:style style:name="P63" style:parent-style-name="Normal" style:family="paragraph">
      <style:paragraph-properties fo:margin-bottom="0.1562in" fo:line-height="100%" fo:background-color="#FFFFFF"/>
      <style:text-properties fo:hyphenate="true"/>
    </style:style>
    <style:style style:name="T64" style:parent-style-name="DefaultParagraphFont" style:family="text">
      <style:text-properties style:font-name="Times New Roman" fo:font-size="12pt" style:font-size-asian="12pt" style:font-size-complex="12pt"/>
    </style:style>
    <style:style style:name="T65" style:parent-style-name="DefaultParagraphFont" style:family="text">
      <style:text-properties style:font-name="Times New Roman" fo:font-size="12pt" style:font-size-asian="12pt" style:font-size-complex="12pt" fo:language="en" fo:country="GB"/>
    </style:style>
    <style:style style:name="P66" style:parent-style-name="Normal" style:family="paragraph">
      <style:text-properties style:font-name="Times New Roman" fo:font-weight="bold" style:font-weight-asian="bold" style:font-weight-complex="bold" fo:font-size="12pt" style:font-size-asian="12pt" style:font-size-complex="12pt"/>
    </style:style>
    <style:style style:name="T67" style:parent-style-name="Zadanifontodlomka" style:family="text">
      <style:text-properties style:font-name="Times New Roman" style:font-name-asian="Times New Roman" fo:font-size="12pt" style:font-size-asian="12pt" style:font-size-complex="12pt" style:language-asian="en" style:country-asian="GB"/>
    </style:style>
    <style:style style:name="T68" style:parent-style-name="Zadanifontodlomka" style:family="text">
      <style:text-properties style:font-name="Times New Roman" style:font-name-asian="Times New Roman" fo:font-size="12pt" style:font-size-asian="12pt" style:font-size-complex="12pt" style:language-asian="en" style:country-asian="GB"/>
    </style:style>
    <style:style style:name="T69" style:parent-style-name="Zadanifontodlomka" style:family="text">
      <style:text-properties style:font-name="Times New Roman" style:font-name-asian="Times New Roman" fo:font-size="12pt" style:font-size-asian="12pt" style:font-size-complex="12pt" style:language-asian="en" style:country-asian="GB"/>
    </style:style>
    <style:style style:name="T70" style:parent-style-name="Zadanifontodlomka" style:family="text">
      <style:text-properties style:font-name="Times New Roman" style:font-name-asian="Times New Roman" fo:font-size="12pt" style:font-size-asian="12pt" style:font-size-complex="12pt" style:language-asian="en" style:country-asian="GB"/>
    </style:style>
    <style:style style:name="P71" style:parent-style-name="Normal" style:family="paragraph">
      <style:text-properties style:font-name="Times New Roman" fo:font-size="12pt" style:font-size-asian="12pt" style:font-size-complex="12pt"/>
    </style:style>
    <style:style style:name="T72" style:parent-style-name="DefaultParagraphFont" style:family="text">
      <style:text-properties style:font-name="Times New Roman" fo:font-size="12pt" style:font-size-asian="12pt" style:font-size-complex="12pt" fo:language="en" fo:country="GB"/>
    </style:style>
    <style:style style:name="T73" style:parent-style-name="DefaultParagraphFont" style:family="text">
      <style:text-properties style:font-name="Times New Roman" fo:font-size="12pt" style:font-size-asian="12pt" style:font-size-complex="12pt"/>
    </style:style>
    <style:style style:name="T74" style:parent-style-name="DefaultParagraphFont" style:family="text">
      <style:text-properties style:font-name="Times New Roman" fo:font-size="12pt" style:font-size-asian="12pt" style:font-size-complex="12pt" fo:language="en" fo:country="GB"/>
    </style:style>
    <style:style style:name="P75" style:parent-style-name="Normal" style:family="paragraph">
      <style:text-properties style:font-name="Times New Roman" fo:font-size="12pt" style:font-size-asian="12pt" style:font-size-complex="12pt" fo:language="en" fo:country="GB"/>
    </style:style>
    <style:style style:name="P76" style:parent-style-name="Normal" style:family="paragraph">
      <style:text-properties style:font-name="Times New Roman" fo:font-size="12pt" style:font-size-asian="12pt" style:font-size-complex="12pt"/>
    </style:style>
    <style:style style:name="P77" style:parent-style-name="Normal" style:family="paragraph">
      <style:text-properties style:font-name="Times New Roman" fo:font-size="12pt" style:font-size-asian="12pt" style:font-size-complex="12pt"/>
    </style:style>
    <style:style style:name="T78" style:parent-style-name="DefaultParagraphFont" style:family="text">
      <style:text-properties style:font-name="Times New Roman" fo:font-size="12pt" style:font-size-asian="12pt" style:font-size-complex="12pt"/>
    </style:style>
    <style:style style:name="P79" style:parent-style-name="Normal" style:family="paragraph">
      <style:text-properties style:font-name="Times New Roman" fo:font-size="12pt" style:font-size-asian="12pt" style:font-size-complex="12pt"/>
    </style:style>
    <style:style style:name="P80" style:parent-style-name="Normal" style:family="paragraph">
      <style:text-properties style:font-name="Times New Roman" fo:font-weight="bold" style:font-weight-asian="bold" style:font-weight-complex="bold" fo:font-size="12pt" style:font-size-asian="12pt" style:font-size-complex="12pt"/>
    </style:style>
    <style:style style:name="P81" style:parent-style-name="Normal" style:family="paragraph">
      <style:text-properties style:font-name="Times New Roman" fo:font-weight="bold" style:font-weight-asian="bold" style:font-weight-complex="bold" fo:font-size="12pt" style:font-size-asian="12pt" style:font-size-complex="12pt"/>
    </style:style>
    <style:style style:name="P82" style:parent-style-name="ListParagraph" style:list-style-name="LFO3" style:family="paragraph">
      <style:text-properties style:font-name="Times New Roman" fo:font-size="12pt" style:font-size-asian="12pt" style:font-size-complex="12pt"/>
    </style:style>
    <style:style style:name="P83" style:parent-style-name="Normal" style:family="paragraph">
      <style:text-properties style:font-name="Times New Roman" fo:font-size="12pt" style:font-size-asian="12pt" style:font-size-complex="12pt"/>
    </style:style>
    <style:style style:name="P84" style:parent-style-name="Normal" style:family="paragraph">
      <style:text-properties style:font-name="Times New Roman" fo:font-size="12pt" style:font-size-asian="12pt" style:font-size-complex="12pt"/>
    </style:style>
    <style:style style:name="P85" style:parent-style-name="Normal" style:family="paragraph">
      <style:text-properties style:font-name="Times New Roman" fo:font-size="12pt" style:font-size-asian="12pt" style:font-size-complex="12pt"/>
    </style:style>
    <style:style style:name="P86" style:parent-style-name="Normal" style:family="paragraph">
      <style:text-properties style:font-name="Times New Roman" fo:font-weight="bold" style:font-weight-asian="bold" style:font-weight-complex="bold" fo:font-size="12pt" style:font-size-asian="12pt" style:font-size-complex="12pt"/>
    </style:style>
    <style:style style:name="T87" style:parent-style-name="DefaultParagraphFont" style:family="text">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T88" style:parent-style-name="DefaultParagraphFont" style:family="text">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89" style:parent-style-name="Normal" style:family="paragraph">
      <style:text-properties style:font-name="Times New Roman" fo:font-weight="bold" style:font-weight-asian="bold" style:font-weight-complex="bold" fo:font-size="12pt" style:font-size-asian="12pt" style:font-size-complex="12pt"/>
    </style:style>
    <style:style style:name="P90" style:parent-style-name="Normal" style:family="paragraph">
      <style:text-properties style:font-name="Times New Roman" fo:font-size="12pt" style:font-size-asian="12pt" style:font-size-complex="12pt"/>
    </style:style>
    <style:style style:name="P91" style:parent-style-name="Normal" style:family="paragraph">
      <style:paragraph-properties fo:text-align="justify"/>
    </style:style>
    <style:style style:name="T92" style:parent-style-name="DefaultParagraphFont" style:family="text">
      <style:text-properties style:font-name="Times New Roman" fo:font-size="12pt" style:font-size-asian="12pt" style:font-size-complex="12pt"/>
    </style:style>
    <style:style style:name="T93" style:parent-style-name="DefaultParagraphFont" style:family="text">
      <style:text-properties style:font-name="Times New Roman" fo:font-size="12pt" style:font-size-asian="12pt" style:font-size-complex="12pt"/>
    </style:style>
    <style:style style:name="P94" style:parent-style-name="Normal" style:family="paragraph">
      <style:text-properties style:font-name="Times New Roman" fo:font-size="12pt" style:font-size-asian="12pt" style:font-size-complex="12pt"/>
    </style:style>
    <style:style style:name="P95" style:parent-style-name="Normal" style:family="paragraph">
      <style:text-properties style:font-name="Times New Roman" fo:font-size="12pt" style:font-size-asian="12pt" style:font-size-complex="12pt"/>
    </style:style>
    <style:style style:name="P96" style:parent-style-name="Normal" style:family="paragraph">
      <style:text-properties style:font-name="Times New Roman" fo:font-weight="bold" style:font-weight-asian="bold" style:font-weight-complex="bold" fo:font-size="12pt" style:font-size-asian="12pt" style:font-size-complex="12pt"/>
    </style:style>
    <style:style style:name="P97" style:parent-style-name="Normal" style:family="paragraph">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98" style:parent-style-name="Normal" style:family="paragraph">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99" style:parent-style-name="Normal" style:family="paragraph">
      <style:text-properties style:font-name="Times New Roman" fo:font-weight="bold" style:font-weight-asian="bold" style:font-weight-complex="bold" fo:font-size="12pt" style:font-size-asian="12pt" style:font-size-complex="12pt"/>
    </style:style>
    <style:style style:name="P100" style:parent-style-name="ListParagraph" style:list-style-name="LFO4"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01"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02"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03"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04" style:parent-style-name="Normal" style:family="paragraph">
      <style:paragraph-properties fo:text-align="justify" fo:margin-bottom="0.1041in" fo:background-color="#FFFFFF"/>
    </style:style>
    <style:style style:name="T105" style:parent-style-name="DefaultParagraphFont" style:family="text">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06"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color="#000000" style:letter-kerning="false" fo:font-size="12pt" style:font-size-asian="12pt" style:font-size-complex="12pt" style:language-asian="hr" style:country-asian="HR"/>
    </style:style>
    <style:style style:name="P107" style:parent-style-name="Normal" style:family="paragraph">
      <style:paragraph-properties fo:text-align="justify" fo:margin-bottom="0.1041in" fo:margin-left="0.1965in" fo:background-color="#FFFFFF">
        <style:tab-stops/>
      </style:paragraph-properties>
      <style:text-properties style:font-name="Times New Roman" style:font-name-asian="Times New Roman" fo:font-size="12pt" style:font-size-asian="12pt" style:font-size-complex="12pt" style:language-asian="en" style:country-asian="GB"/>
    </style:style>
    <style:style style:name="P108"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09"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10"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11"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12"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13" style:parent-style-name="ListParagraph" style:list-style-name="LFO5"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14"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15"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16"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17" style:parent-style-name="Normal" style:family="paragraph">
      <style:paragraph-properties fo:text-align="justify" fo:margin-bottom="0.1041in" fo:background-color="#FFFFFF"/>
    </style:style>
    <style:style style:name="T118" style:parent-style-name="DefaultParagraphFont" style:family="text">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19" style:parent-style-name="Normal" style:family="paragraph">
      <style:paragraph-properties fo:margin-bottom="0.1562in" fo:line-height="100%"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fo:hyphenate="true"/>
    </style:style>
    <style:style style:name="P120" style:parent-style-name="Normal" style:family="paragraph">
      <style:paragraph-properties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name="P121" style:parent-style-name="Normal" style:family="paragraph">
      <style:paragraph-properties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name="P122" style:parent-style-name="Normal" style:family="paragraph">
      <style:paragraph-properties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name="P123" style:parent-style-name="Normal" style:family="paragraph">
      <style:paragraph-properties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name="P124" style:parent-style-name="Normal" style:family="paragraph">
      <style:paragraph-properties fo:margin-bottom="0.1562in" fo:line-height="100%"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fo:hyphenate="true"/>
    </style:style>
    <style:style style:name="P125" style:parent-style-name="Normal" style:family="paragraph">
      <style:paragraph-properties fo:margin-bottom="0.1562in" fo:line-height="100%"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fo:hyphenate="true"/>
    </style:style>
    <style:style style:name="P126" style:parent-style-name="ListParagraph" style:family="paragraph">
      <style:paragraph-properties fo:margin-bottom="0.1562in" fo:line-height="100%" fo:margin-left="0.5416in" fo:background-color="#FFFFFF">
        <style:tab-stops/>
      </style:paragraph-properties>
      <style:text-properties style:font-name="Times New Roman" style:font-name-asian="Times New Roman" fo:font-size="12pt" style:font-size-asian="12pt" style:font-size-complex="12pt" style:language-asian="en" style:country-asian="GB" fo:hyphenate="true"/>
    </style:style>
    <style:style style:name="P127" style:parent-style-name="Normal" style:family="paragraph">
      <style:paragraph-properties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name="P128" style:parent-style-name="Normal" style:family="paragraph">
      <style:paragraph-properties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name="P129" style:parent-style-name="Normal" style:family="paragraph">
      <style:paragraph-properties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name="P130" style:parent-style-name="Normal" style:family="paragraph">
      <style:paragraph-properties fo:margin-bottom="0.1562in" fo:line-height="100%"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fo:hyphenate="true"/>
    </style:style>
    <style:style style:name="P131"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32" style:parent-style-name="ListParagraph" style:list-style-name="LFO1"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33"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34"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35"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36" style:parent-style-name="Normal" style:family="paragraph">
      <style:paragraph-properties fo:text-align="justify" fo:margin-bottom="0.1041in" fo:background-color="#FFFFFF"/>
    </style:style>
    <style:style style:name="T137" style:parent-style-name="DefaultParagraphFont" style:family="text">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38"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39" style:parent-style-name="ListParagraph" style:list-style-name="LFO1"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40"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41"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42"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43"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44"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45" style:parent-style-name="Normal" style:family="paragraph">
      <style:paragraph-properties fo:text-align="justify" fo:margin-bottom="0.1041in" fo:margin-left="0.2951in" fo:background-color="#FFFFFF">
        <style:tab-stops/>
      </style:paragraph-properties>
      <style:text-properties style:font-name="Times New Roman" style:font-name-asian="Times New Roman" fo:font-size="12pt" style:font-size-asian="12pt" style:font-size-complex="12pt" style:language-asian="en" style:country-asian="GB"/>
    </style:style>
    <style:style style:name="P146"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47"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48"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49"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50"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51"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52"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53"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54"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55"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56"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57"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58"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59"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60"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61"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62"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63"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64"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65"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66"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67"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68"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69"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70"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71"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72"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73"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74"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75"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76" style:parent-style-name="Normal" style:family="paragraph">
      <style:paragraph-properties fo:text-align="justify" fo:margin-bottom="0.1041in"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style:style>
    <style:style style:name="P177"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78"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79"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80"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81"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82"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83"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84"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85"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86"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87"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88"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89"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90"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91"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92"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93"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94"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95"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96"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97"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98"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199"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200"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201"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202"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203"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204"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205" style:parent-style-name="Normal" style:family="paragraph">
      <style:paragraph-properties fo:text-align="justify" fo:margin-bottom="0.1041in" fo:background-color="#FFFFFF"/>
      <style:text-properties style:font-name="Times New Roman" style:font-name-asian="Times New Roman" fo:font-size="12pt" style:font-size-asian="12pt" style:font-size-complex="12pt" style:language-asian="en" style:country-asian="GB"/>
    </style:style>
    <style:style style:name="P206" style:parent-style-name="Normal" style:family="paragraph">
      <style:paragraph-properties fo:margin-bottom="0.1562in" fo:line-height="100%" fo:background-color="#FFFFFF"/>
      <style:text-properties style:font-name="Times New Roman" style:font-name-asian="Times New Roman" fo:font-weight="bold" style:font-weight-asian="bold" style:font-weight-complex="bold" fo:font-size="12pt" style:font-size-asian="12pt" style:font-size-complex="12pt" style:language-asian="en" style:country-asian="GB" fo:hyphenate="true"/>
    </style:style>
    <style:style style:name="P207" style:parent-style-name="Normal" style:family="paragraph">
      <style:paragraph-properties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name="P208" style:parent-style-name="Normal" style:family="paragraph">
      <style:paragraph-properties fo:text-align="end"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name="P209" style:parent-style-name="Normal" style:family="paragraph">
      <style:paragraph-properties fo:text-align="end"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name="P210" style:parent-style-name="Normal" style:family="paragraph">
      <style:paragraph-properties fo:text-align="end"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name="P211" style:parent-style-name="Normal" style:family="paragraph">
      <style:paragraph-properties fo:text-align="end"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name="P212" style:parent-style-name="Normal" style:family="paragraph">
      <style:paragraph-properties fo:text-align="end"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name="P213" style:parent-style-name="Normal" style:family="paragraph">
      <style:paragraph-properties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name="P214" style:parent-style-name="Normal" style:family="paragraph">
      <style:paragraph-properties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name="P215" style:parent-style-name="Normal" style:family="paragraph">
      <style:paragraph-properties fo:margin-bottom="0.1562in" fo:line-height="100%" fo:background-color="#FFFFFF"/>
      <style:text-properties style:font-name="Times New Roman" style:font-name-asian="Times New Roman" fo:font-size="12pt" style:font-size-asian="12pt" style:font-size-complex="12pt" style:language-asian="en" style:country-asian="GB" fo:hyphenate="true"/>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text:span text:style-name="T3"><text:s text:c="2723"/></text:span><text:span text:style-name="T4"><draw:frame draw:style-name="a0" draw:name="Slika 1" text:anchor-type="as-char" svg:x="0in" svg:y="0in" svg:width="0.61458in" svg:height="0.75in" style:rel-width="scale" style:rel-height="scale"><draw:image xlink:href="media/image1.png" xlink:type="simple" xlink:show="embed" xlink:actuate="onLoad"/><svg:title/><svg:desc>hrgrb2</svg:desc></draw:frame></text:span></text:p>
      <text:p text:style-name="P5">REPUBLIKA HRVATSKA</text:p>
      <text:p text:style-name="P6"><text:span text:style-name="T7"><text:s text:c="3"/>ZADARSKA ŽUPANIJA</text:span></text:p>
      <text:p text:style-name="P8"><text:span text:style-name="T9"><text:s text:c="3"/></text:span><text:span text:style-name="T10"><draw:frame draw:style-name="a1" draw:name="Slika 2" text:anchor-type="as-char" svg:x="0in" svg:y="0in" svg:width="0.19792in" svg:height="0.25in" style:rel-width="scale" style:rel-height="scale"><draw:image xlink:href="media/image2.jpeg" xlink:type="simple" xlink:show="embed" xlink:actuate="onLoad"/><svg:title/><svg:desc>privlaka grb</svg:desc></draw:frame></text:span><text:span text:style-name="T11">OPĆINA PRIVLAKA</text:span></text:p>
      <text:p text:style-name="P12"><text:s text:c="11"/>Ivana Pavla II, 46</text:p>
      <text:p text:style-name="P13"><text:s text:c="10"/>23233 PRIVLAKA</text:p>
      <text:p text:style-name="P14">KLASA: 021-05/25-01/11<text:line-break/>URBROJ: 2198-28-01-25-1</text:p>
      <text:p text:style-name="P15">Privlaka, 15. prosinca <text:s/>2025. godine</text:p>
      <text:h text:style-name="P16" text:outline-level="4"><text:span text:style-name="T17"> </text:span><text:span text:style-name="T18">Z A P I S N I K</text:span></text:h>
      <text:h text:style-name="P19" text:outline-level="4">sa 6. sjednice osmog <text:s/>saziva općinskog vijeća<text:line-break/>Općine Privlaka koja je održana 15. prosinca <text:s/>2025.g. u vijećnici Općine Privlaka</text:h>
      <text:p text:style-name="P20">Početak rada sjednice u 17,00 sati.</text:p>
      <text:p text:style-name="P21">Nazočni vijećnici:</text:p>
      <text:list text:style-name="LFO1" text:continue-numbering="true">
        <text:list-item>
          <text:p text:style-name="P22">Nikica Begonja – predsjednik općinskog vijeća</text:p>
        </text:list-item>
        <text:list-item>
          <text:p text:style-name="P23">Luka Grbić</text:p>
        </text:list-item>
        <text:list-item>
          <text:p text:style-name="P24">Ante Šarić</text:p>
        </text:list-item>
        <text:list-item>
          <text:p text:style-name="P25">Martin Grbić</text:p>
        </text:list-item>
        <text:list-item>
          <text:p text:style-name="P26">Ante Mustać</text:p>
        </text:list-item>
        <text:list-item>
          <text:p text:style-name="P27">Anđa Barunčić</text:p>
        </text:list-item>
        <text:list-item>
          <text:p text:style-name="P28">Nina Polić</text:p>
        </text:list-item>
        <text:list-item>
          <text:p text:style-name="P29">Stanislav Mustać <text:s/></text:p>
        </text:list-item>
        <text:list-item>
          <text:p text:style-name="P30">Alen Zorić</text:p>
        </text:list-item>
      </text:list>
      <text:p text:style-name="P31"/>
      <text:p text:style-name="P32">Ostali nazočni: Načelnik općine – Gašpar Begonja, Pročelnica- Ivana Skoblar Šango, Savjetnik za financije i računovodstvo -Katarina Šango</text:p>
      <text:soft-page-break/>
      <text:p text:style-name="P33">Predsjednik na početku pozdravlja sve nazočne te utvrđuje kvorum. Konstatira se su svi vijećnici prisutni. Prije prelaska na prijedlog dnevnog reda obavještava vijećnike da je u općinskoj vijećnici uveden sustav videonadzora i da se sjednice vijeća snimaju.<text:s/></text:p>
      <text:p text:style-name="P34">Predsjednik u nastavku predlaže <text:s/>slijedeći dnevni red:</text:p>
      <text:list text:style-name="LFO2" text:continue-numbering="true">
        <text:list-item>
          <text:p text:style-name="P35">Prihvaćanje zapisnika sa 5. sjednice Općinskog vijeća Općine Privlaka održane 25. studenog 2025. godine;</text:p>
        </text:list-item>
        <text:list-item>
          <text:p text:style-name="P36"><text:bookmark-start text:name="_Hlk219459999"/>Prijedlog Proračuna<text:s/><text:bookmark-start text:name="_Hlk219459319"/>Općine Privlaka za 2026. i projekcija za 2027. i 2028. godinu – materijali dostavljeni;<text:bookmark-end text:name="_Hlk219459319"/></text:p>
        </text:list-item>
        <text:list-item>
          <text:p text:style-name="P37"><text:bookmark-start text:name="_Hlk219461065"/><text:bookmark-end text:name="_Hlk219459999"/>Prijedlog Odluke<text:s/><text:bookmark-start text:name="_Hlk219461206"/>o izvršavanju Proračuna Općine Privlaka za 2026. godinu<text:bookmark-end text:name="_Hlk219461206"/>;</text:p>
        </text:list-item>
        <text:list-item>
          <text:p text:style-name="P38"><text:bookmark-start text:name="_Hlk219461224"/><text:bookmark-end text:name="_Hlk219461065"/>Prijedlog Odluke o raspoređivanju sredstava za redovito godišnje financiranje političkih aktivnosti u 2026. godini;</text:p>
        </text:list-item>
        <text:list-item>
          <text:p text:style-name="P39"><text:bookmark-start text:name="_Hlk219461443"/><text:bookmark-end text:name="_Hlk219461224"/>Prijedlog Programa građenja komunalne infrastrukture na području Općine Privlaka u 2026. godini;</text:p>
        </text:list-item>
        <text:list-item>
          <text:p text:style-name="P40"><text:bookmark-end text:name="_Hlk219461443"/>Prijedlog Programa održavanja komunalne infrastrukture na području Općine Privlaka u 2026. godini;</text:p>
        </text:list-item>
        <text:list-item>
          <text:p text:style-name="P41">Prijedlog<text:s/><text:bookmark-start text:name="_Hlk219461791"/>Programa javnih potreba u zdravstvu i socijalnoj skrbi u 2026. godini;<text:bookmark-end text:name="_Hlk219461791"/></text:p>
        </text:list-item>
        <text:list-item>
          <text:p text:style-name="P42">Prijedlog<text:s/><text:bookmark-start text:name="_Hlk219462256"/>Programa javnih potreba u predškolskom i osnovnoškolskom odgoju i naobrazbi u 2026. godini;</text:p>
        </text:list-item>
        <text:list-item>
          <text:p text:style-name="P43"><text:bookmark-end text:name="_Hlk219462256"/>Prijedlog<text:s/><text:bookmark-start text:name="_Hlk219463155"/>Programa javnih potreba u civilnom društvu i društvenim djelatnostima Općine Privlaka za 2026. godinu;<text:bookmark-end text:name="_Hlk219463155"/></text:p>
        </text:list-item>
        <text:list-item>
          <text:p text:style-name="P44"><text:span text:style-name="T45">Prijedlog Programa javnih potreba u sportu u 2026. godini;</text:span><text:s/></text:p>
        </text:list-item>
        <text:list-item>
          <text:p text:style-name="P46">Prijedlog Programa javnih potreba u kulturi u 2026. godini;</text:p>
        </text:list-item>
        <text:list-item>
          <text:p text:style-name="P47">Prijedlog Programa utroška dijela turističke pristojbe namijenjene poboljšanju uvjeta boravka turista na području Općine Privlaka za 2026. godinu;</text:p>
        </text:list-item>
        <text:list-item>
          <text:p text:style-name="P48"><text:bookmark-start text:name="_Hlk219464874"/>Prijedlog Programa utroška sredstava od naknade za zadržavanje nezakonito izgrađenih zgrada u prostoru za 2026. godinu;</text:p>
        </text:list-item>
        <text:list-item>
          <text:p text:style-name="P49"><text:bookmark-start text:name="_Hlk219464949"/><text:bookmark-end text:name="_Hlk219464874"/>Prijedlog Odluke o raspisivanju javnog natječaja radi osnivanja prava građenja na čest.zem. 6766/14, 6766/15, 6766/16, 6766/17, 6766/19, 6766/20, k.o. Privlaka;</text:p>
        </text:list-item>
        <text:list-item>
          <text:p text:style-name="P50"><text:bookmark-end text:name="_Hlk219464949"/>Prijedlog<text:s/><text:bookmark-start text:name="_Hlk219465058"/>Odluke o dodjeli na korištenje k.č. 6766/21 i k.č. 6766/22, k.o. Privlaka<text:bookmark-end text:name="_Hlk219465058"/>;</text:p>
        </text:list-item>
        <text:list-item>
          <text:p text:style-name="P51"><text:bookmark-start text:name="_Hlk219465186"/>Prijedlog Odluke o odabiru ponude po raspisanom javnom natječaju za prodaju suvlasničkog dijela nekretnine oznake k.č. 3758, k.o. Privlaka;</text:p>
        </text:list-item>
        <text:list-item>
          <text:p text:style-name="P52"><text:bookmark-start text:name="_Hlk219465268"/><text:bookmark-end text:name="_Hlk219465186"/>Razno – „Pitanja i odgovori“.</text:p>
        </text:list-item>
      </text:list>
      <text:p text:style-name="P53"><text:bookmark-end text:name="_Hlk219465268"/>Nakon čitanja dnevnog reda, navodi da su zaprimljena dva amandamana na prijedlog Proračuna Općine Privlaka dostavljeni od vijećnice Nine Polić, a koja su dostavljena vijećnicima.<text:s/></text:p>
      <text:p text:style-name="P54">Stavlja na glasovanje amandmane radi donošenja odluke o njihovom uvrštenju u dnevni red ove sjednice.<text:s/></text:p>
      <text:p text:style-name="P55">Daje na glasovanje amandman broj 1. – 2 vijećnika glasalo je za, 7 vijećnika glasalo je protiv te se donosi odluka da se navedeni amandman neće uvrstiti u dnevni red pod točkom 2. u prijedlog Proračun Općine Privlaka za 2026. i projekcija za 2027. i 2028. godinu.</text:p>
      <text:p text:style-name="Normal"><text:span text:style-name="T56">Daje na glasovanje amandman broj 2. – 2 vijećnika glasalo je za, 7 vijećnika glasalo je protiv te se donosi odluka da se navedeni amandman neće uvrstiti u dnevni red pod točkom 2. u prijedlog Proračuna Općine Privlaka za 2026. i projekcija za 2027. i 2028. godinu.</text:span></text:p>
      <text:p text:style-name="P57">Daje pročitani prijedlog dnevnog reda na glasanje. Dnevni red je usvojen sa 7 glasova ZA i dva glasa PROTIV.</text:p>
      <text:p text:style-name="P58"/>
      <text:p text:style-name="P59">Ad.1).</text:p>
      <text:p text:style-name="P60">1.<text:tab/>Prihvaćanje zapisnika sa<text:s/><text:bookmark-start text:name="_Hlk219459969"/>5. sjednice Općinskog vijeća Općine Privlaka održane 25. studenog 2025. godine<text:bookmark-end text:name="_Hlk219459969"/>;</text:p>
      <text:p text:style-name="P61">Vijećnica Nina Polić ima primjedbu na zapisnik. Navodi da u zapisnik nije uvedeno da je zapisničarka Danica Jurac kršila javni red i mir i da joj je predsjednik vijeća izrekao niz uvreda zbog kojih se ona kao žena osjećala poniženo i zbog kojih je osjećala strah.<text:s/></text:p>
      <text:p text:style-name="P62">Daje se zapisnik na prihvaćanje.</text:p>
      <text:p text:style-name="P63"><text:span text:style-name="T64">Vijećnici Općinskog vijeća glasali su sa 7 glasova vijećnika „ZA“ i 2 glasa vijećnika „PROTIV“ te prihvatili Zapisnik sa<text:s/></text:span><text:span text:style-name="T65">5. sjednice Općinskog vijeća Općine Privlaka održane 25. studenog 2025. godine.</text:span></text:p>
      <text:p text:style-name="P66">Ad.2).</text:p>
      <text:p text:style-name="Normal"><text:bookmark-start text:name="_Hlk207015927"/><text:span text:style-name="T67">2.</text:span><text:span text:style-name="T68"><text:tab/>Prijedlog<text:s/></text:span><text:bookmark-start text:name="_Hlk219461029"/><text:span text:style-name="T69">Proračuna Općine Privlaka za 2026. i projekcija za 2027. i 2028. godinu</text:span><text:bookmark-end text:name="_Hlk219461029"/><text:span text:style-name="T70"><text:s/>– materijali dostavljeni;</text:span></text:p>
      <text:p text:style-name="P71">Predsjednik vijeća za predloženu točku dnevnog reda daje riječ Katarini Šango da u kratkim crtama obrazloži istu. <text:s/></text:p>
      <text:p text:style-name="Normal"><text:span text:style-name="T72">Katarina navodi da se prihodi i primici Proračuna za 2026. godinu planiraju u iznosu od 10.705.200,00 eura, a od toga prihodi poslovanja iznose 6.874.900,00 eura od čega se iznos od 157.600,00 eura odnosi na prihode proračunskog korisnika dječjeg vrtića Sabunić izuzetih od uplate u općinski Proračun, prihodi od prodaje nefinancijske imovine 80.000,00 eura te raspoloživa sredstva iz prethodnih godina u iznosu od 10.300,00 eura koje odnose na planirani višak prihoda proračunskog korisnika, te planirani manjak prihoda općine Privlaka u iznosu od 150.000,00 eura. Prihodi poslovanja planirani su u iznosu od 6.874.900,00 eura. Najznačajniji udio u prihodima poslovanja odnosi se na prihode od poreza koji su planirani u iznosu od 4.388.000,00 eura, te na prihode od upravnih i administrativnih pristojbi, pristojbi po posebnim propisima <text:s/>i naknada planirani u iznosu od 1.750.226,00 eura koji se najvećim dijelom odnose na prihode od komunalnog doprinosa i na prihode od komunalnih naknada, a unutar navedene skupine prihoda planirani su i prihodi Dječjeg vrtića „Sabunić“ koji se odnose na prihode sufinanciranja usluga vrtića planirani u iznosu od 105.000,00 eura. Nadalje, prihodi od pomoći iz inozemstva i od subjekata unutar općeg proračuna planirani su u iznosu od 611.514,00 eura, prihodi od imovine planirani su u iznosu od 106.160,00 eura, <text:s/></text:span><text:span text:style-name="T73">prihodi od prodaje proizvoda, robe i pruženih usluga planirani su u iznosu od 1.000,00 eura te se u cijelosti odnose na proračunskog korisnija Dječji vrtić Sabunić. Proračunom za 2026. godinu planirano je kreditno zaduženje kod tuzemne kreditne institucije u iznosu od 3.890.000,00 eura za otkup građevinskog zemljišta k.č. 1/1 k.o. Privlaka.</text:span><text:span text:style-name="T74"><text:s/>Općina Privlaka planom za 2026. godinu planira manjak prihoda u iznosu od 150.000,00 eura, dok je kod proračunskog korisnika planiran višak prihoda u iznosu od 10.300,00 eura čime planirani manjak prihoda za 2026. godinu iznosi 139.700,00 eura. Ukupni rashodi i izdaci za 2026. godinu planiraju se u iznosu od 10.705.200,00 eura a uključuju rashode poslovanja u visini od 5.439.100,00 eura, rashode za nabavu nefinancijske imovine u visini od 5.126.696 eura i izdatke za financijsku imovinu u iznosu od 139.404,00 eura. Od ukupnih rashoda i izdataka planiranih za 2026. godinu u iznosu od 10.705.200,00 eura na rashode poslovanja odnosi se 5.439.100,00 eura od kojih se iznos od 729.660,00 eura odnosi na proračunskog korisnika dječji vrtića Sabunić, rashode za nabavu nefinancijske imovine odnosi se 5.126.696,00 eura od kojih se iznos od 13.900,00 eura odnosi na proračunskog korisnika dječji vrtića Sabunić a na izdatke za financijsku imovinu odnosi se iznos od 139.404,00 eura. Na rashode za zaposlene odnosi se planirani iznos od 1.116.983,00,00 eura koji se odnose na plaće i doprinose za zaposlene te ostale rashode za zaposlene (božićnice, darove za djecu, regres i ostalo). Tu su uključeni i rashodi za zaposlene kod proračunskog korisnika Dječjeg vrtića "Sabunić" <text:s/>u iznosu od 611.560,00 eura koji se financiraju iz proračuna Općine Privlaka u iznosu od 572.060,00 eura, te iz pomoći iz Državnog proračuna namijenjena za fiskalnu održivost dječjih vrtića u iznosu od 39.500,00 eura. Nadalje, materijalne rashodi planiraju se u iznosi od 3.289.666,00 eura od kojih se iznos od 111.700,00 eura odnosi na rashode proračunskog korisnika. U skupinu materijalnih rashoda uključeni su: naknade troškova zaposlenima, rashodi za materijal i energiju, rashodi za usluge, te ostali nespomenuti rashodi poslovanja. Financijski rashodi planiraju se u iznosu od 65.160,00 eura koji se u cijelosti odnose na općinu Privlaka, Pomoći dane u inozemstvo i unutar općeg proračuna planirane su u iznosu od 454.873,00 eura i odnose se na tekuće i kapitalne pomoći unutar općeg proračuna te proračunskim korisnicima drugih proračuna. Naknade građanima i kućanstvima na temelju osiguranja i druge naknade planirane u iznosu od 112.200,00 eura odnose se na namjene predviđene programom socijalne zaštite, stipendije studentima, sufinanciranje prijevoza učenika srednjih škola te sufinanciranje nabave radnog materijala učenicima osnovne škole. Rashodi za donacije, kazne, naknade šteta i kapitalne pomoći plamirane su u iznosu od 400.218,00 eura a odnose se na tekuće donacije građanima i kućanstvima, tekuće i kapitalne donacije zdravstvenim neprof. organizacijama, tekuće donacije u kulturi, sportu, turizmu, školstvu, tekuće donacije udrugama, tekuće i kapitalne donacije vjerskim zajednicama, tekuće donacije za protupožarnu zaštitu i službama javnog zdravstva, donacije za rad političkih stranaka, sredstva za Turističku zajednicu Općine Privlaka, te na proračunsku pričuvu. Rashodi za nabavu nefinancijske imovine planirani su u iznosu od 5.126.696,00 eura od kojih se iznos od 13.900,00 eura odnosi na rashode dječjeg vrtića Sabunić, a odnose se na: Rashode za nabavu neproizvedene dugotrajne imovine u iznosu od 4.000.260,00 eura koji se odnose na otkup građevinskog te otkup poljoprivrednog zemljišta.</text:span></text:p>
      <text:p text:style-name="P75">Rashode za nabavu proizvedene dugotrajne imovine u iznosu od 1.066.436,00 eura a odnose se na izgradnju građevinskih objekata planiranih ovim proračunom, na nabavu postrojenja i opreme, zatim nabavu nematerijalne imovine (ulaganja u računalne programe, projekte predviđene ovim Proračunom, te na ostalu nematerijalnu proizvedenu imovinu). Rashodi za nabavu proizvedene dugotrajne imovine planirani u iznosu od 13.900,00 eura odnose se na rashode proračunskog korisnika Dječji vrtić Sabunić i to nabava računalne opreme, uredskog namještaja, te ulaganja u računalne programe kao i kupnju licenci za iste.</text:p>
      <text:p text:style-name="P76">Vijećnica Nina Polić javlja se za riječ. Smatra da prijedlog Proračuna kako za 2026., tako i projekcije koje predlaže predlagatelj nije dobar, a za što je dokaz upravo stanje izvršenja proračuna za 2025. godinu, jer niti je razvojan niti socijalan već je isključivo usmjeren na rashode, posebno odvjetničke usluge, usluge održavanja javne rasvjete, ured načelnika, potrebe u sportu, a posebno veterane, dok se zanemaraju malo i sitno poduzetništvo, OPG-ovi, poljoprivreda i drugo kao i djeca kako u vrtiću gdje roditelji plaćaju naknadu za vrtić tako i u sportu gdje roditelji za djecu plaćaju članarine zbog čega vijećnici MOST-a ne mogu podržati takav prijedlog proračuna.</text:p>
      <text:p text:style-name="P77">Načelnik se uključuje u raspravu, odgovara vijećnici koja nije upoznata koliko sredstava iz proračuna troše veterani NK Sabunjar, da veterani troše 8.000,00 eura godišnje i da su prvaci Hrvatske u velikom i malom nogometu i ime Privlake pronose kroz cijelu državu.</text:p>
      <text:p text:style-name="Normal"><text:span text:style-name="T78">Nakon provedene rasprave predsjednik daje predloženo na glasovanje.</text:span></text:p>
      <text:p text:style-name="P79"><text:bookmark-start text:name="_Hlk211431077"/><text:bookmark-end text:name="_Hlk207015927"/>Vijećnici općinskog vijeća glasali su za predloženo<text:s/><text:bookmark-start text:name="_Hlk219459931"/><text:bookmark-start text:name="_Hlk219461185"/>sa 7 glasova vijećnika „ZA“ i 2 glasa vijećnika „PROTIV“<text:s/><text:bookmark-end text:name="_Hlk219459931"/>, te slijedom toga donosi<text:s/><text:bookmark-end text:name="_Hlk211431077"/><text:bookmark-end text:name="_Hlk219461185"/></text:p>
      <text:p text:style-name="P80">Proračun Općine Privlaka za 2026. i projekcije za 2027. i 2028. godinu,<text:s/><text:bookmark-start text:name="_Hlk211429548"/>u tekstu koji se prilaže ovom zapisniku i čini njegov sastavni dio.</text:p>
      <text:p text:style-name="P81"><text:bookmark-end text:name="_Hlk211429548"/>Ad.3).</text:p>
      <text:list text:style-name="LFO3" text:continue-numbering="true">
        <text:list-item>
          <text:p text:style-name="P82">Prijedlog Odluke o izvršavanju Proračuna Općine Privlaka za 2026. godinu;</text:p>
        </text:list-item>
      </text:list>
      <text:p text:style-name="P83"><text:bookmark-start text:name="_Hlk219461524"/>Uvodno predsjednik navodi obrazloženje predložene točke dnevnog reda.<text:s/></text:p>
      <text:p text:style-name="P84">Predsjednik daje prijedlog ove odluke na raspravu. Nitko se ne javlja za riječ.</text:p>
      <text:p text:style-name="P85"><text:bookmark-start text:name="_Hlk211430732"/>Predsjednik daje predloženo na glasovanje<text:bookmark-start text:name="_Hlk207102219"/>. Vijećnici općinskog vijeća glasali sa 7 glasova vijećnika „ZA“ i 2 glasa vijećnika „PROTIV“ , te slijedom toga donosi slijedeća</text:p>
      <text:p text:style-name="P86"><text:bookmark-end text:name="_Hlk219461524"/><text:bookmark-end text:name="_Hlk211430732"/><text:bookmark-end text:name="_Hlk207102219"/>ODLUKA<text:s/></text:p>
      <text:p text:style-name="Normal"><text:bookmark-start text:name="_Hlk211431104"/><text:span text:style-name="T87">o izvršavanju Proračuna Općine Privlaka za 2026. godinu,</text:span><text:s/><text:span text:style-name="T88">u tekstu koji se prilaže ovom zapisniku i čini njegov sastavni dio .</text:span><text:bookmark-end text:name="_Hlk211431104"/></text:p>
      <text:p text:style-name="P89">Ad.4)</text:p>
      <text:p text:style-name="P90">4.<text:tab/>Prijedlog Odluke<text:s/><text:bookmark-start text:name="_Hlk219461362"/>o raspoređivanju sredstava za redovito godišnje financiranje političkih aktivnosti u 2026. godini;<text:bookmark-end text:name="_Hlk219461362"/></text:p>
      <text:p text:style-name="P91"><text:span text:style-name="T92">Predsjednik uvodno navodi su materijali dostavljeni u prilogu sa detaljnim obrazloženjem</text:span><text:s/>prema kojem je<text:s/><text:span text:style-name="T93">financiranje redovitih političkih aktivnosti regulirano Zakonom o financiranju političkih aktivnosti, izborne promidžbe i referenduma.<text:s/></text:span></text:p>
      <text:p text:style-name="P94">Nastavo na obrazloženje predsjednik daje obrazloženu odluku na raspravu. Nitko se ne javlja za riječ.</text:p>
      <text:p text:style-name="P95">Predsjednik daje predloženo na glasovanje.<text:bookmark-start text:name="_Hlk219462163"/><text:s/>Vijećnici općinskog vijeća glasali su jednoglasno „ZA“ te slijedom toga donosi<text:bookmark-end text:name="_Hlk219462163"/><text:s/>slijedeća</text:p>
      <text:p text:style-name="P96">ODLUKA<text:s/></text:p>
      <text:p text:style-name="P97">o raspoređivanju sredstava za redovito godišnje financiranje političkih aktivnosti u 2026. godini<text:bookmark-start text:name="_Hlk219461377"/>,<text:s/><text:bookmark-start text:name="_Hlk219462194"/>u tekstu koji se prilaže ovom zapisniku i čini njegov sastavni dio<text:bookmark-end text:name="_Hlk219462194"/>.<text:bookmark-end text:name="_Hlk219461377"/></text:p>
      <text:p text:style-name="P98"/>
      <text:p text:style-name="P99">Ad.5).</text:p>
      <text:list text:style-name="LFO4" text:continue-numbering="true">
        <text:list-item>
          <text:p text:style-name="P100"><text:bookmark-start text:name="_Hlk219461655"/><text:bookmark-start text:name="_Hlk219461674"/>Prijedlog<text:s/><text:bookmark-start text:name="_Hlk219461610"/>Programa građenja komunalne infrastrukture na području Općine Privlaka u 2026. godini<text:bookmark-end text:name="_Hlk219461610"/>;</text:p>
        </text:list-item>
      </text:list>
      <text:p text:style-name="P101"><text:bookmark-end text:name="_Hlk219461655"/>Uvodno predsjednik navodi su dostavljeni materijali sa tablicom za predloženu točku dnevnog reda.<text:s/></text:p>
      <text:p text:style-name="P102"><text:bookmark-start text:name="_Hlk219463573"/>Predsjednik daje prijedlog ove odluke na raspravu. Nitko se ne javlja za riječ.</text:p>
      <text:p text:style-name="P103">Predsjednik daje predloženo na glasovanje.<text:s/><text:bookmark-start text:name="_Hlk219464373"/>Vijećnici općinskog vijeća glasali sa 7 glasova vijećnika „ZA“ i 2 glasa vijećnika „PROTIV“ , te slijedom toga<text:s/><text:bookmark-end text:name="_Hlk219464373"/>donosi slijedeći</text:p>
      <text:p text:style-name="P104"><text:bookmark-end text:name="_Hlk219463573"/><text:span text:style-name="T105">Program građenja komunalne infrastrukture na području Općine Privlaka u 2026. godini, u tekstu koji se prilaže ovom zapisniku i čini njegov sastavni dio.</text:span></text:p>
      <text:p text:style-name="P106"><text:bookmark-end text:name="_Hlk219461674"/>Ad.6).</text:p>
      <text:p text:style-name="P107">6. Prijedlog Programa održavanja komunalne infrastrukture na području Općine Privlaka u 2026. godini;</text:p>
      <text:p text:style-name="P108">Uvodno predsjednik navodi su dostavljeni materijali sa tablicom za predloženu točku dnevnog reda.<text:s/></text:p>
      <text:p text:style-name="P109">Predsjednik daje prijedlog ove odluke na raspravu. Za riječ se javlja vijećnica Nina Polić. Referira se na čl.2., odjeljak 7. - usluge održavanja javne rasvjete. Zanima je kome se isplaćuju novci sa tih stavaka i ima li pravo na pristup informacijama kako bi mogla zatražiti ugovor o održavanju javne rasvjete na području Općine Privlaka. Katarina Šango odgovara vijećnici kako za materijal za održavanje rasvjete imamo sklopljen ugovor sa firmom Gromel d.o.o., a za usluge imamo sklopljen ugovor sa firmom Kansel d.o.o., te sa stavke usluga za održavanje ide isplata i našem komunalnom društvu za pripremne radnje i druge radnje vezane za javnu rasvjetu. Predsjednik vijeća odgovara vijećnici kako će pristup informaciji dobiti u zakonskom roku od podnošenja zahtjeva.</text:p>
      <text:p text:style-name="P110">Predsjednik daje predloženo na glasovanje. Vijećnici općinskog vijeća glasali sa 7 glasova vijećnika „ZA“ i 2 glasa vijećnika „PROTIV“ , te slijedom toga donosi slijedeći</text:p>
      <text:p text:style-name="P111">Program održavanja komunalne infrastrukture na području Općine Privlaka u 2026. godini, u tekstu koji se prilaže ovom zapisniku i čini njegov sastavni dio.</text:p>
      <text:p text:style-name="P112"><text:bookmark-start text:name="_Hlk219464315"/>Ad.7).</text:p>
      <text:list text:style-name="LFO5" text:continue-numbering="true">
        <text:list-item>
          <text:p text:style-name="P113">Prijedlog Programa<text:s/><text:bookmark-start text:name="_Hlk219462181"/>javnih potreba u zdravstvu i socijalnoj skrbi u 2026. godini<text:bookmark-end text:name="_Hlk219462181"/>;</text:p>
        </text:list-item>
      </text:list>
      <text:p text:style-name="P114">Uvodno predsjednik navodi su dostavljeni materijali sa tablicama za predloženu točku dnevnog reda.<text:s/></text:p>
      <text:p text:style-name="P115">Predsjednik daje prijedlog ove odluke na raspravu. Nitko se ne javlja za riječ.</text:p>
      <text:p text:style-name="P116">Predsjednik daje predloženo na glasovanje. Vijećnici općinskog vijeća glasali su jednoglasno „ZA“ te slijedom toga donosi slijedeći</text:p>
      <text:p text:style-name="P117"><text:span text:style-name="T118">Program javnih potreba u zdravstvu i socijalnoj skrbi u 2026. godini, u tekstu koji se prilaže ovom zapisniku i čini njegov sastavni dio.</text:span></text:p>
      <text:p text:style-name="P119"><text:bookmark-start text:name="_Hlk219463121"/><text:bookmark-end text:name="_Hlk219464315"/>Ad.8).</text:p>
      <text:p text:style-name="P120">8.<text:tab/>Prijedlog Programa<text:s/><text:bookmark-start text:name="_Hlk219462276"/>javnih potreba u predškolskom i osnovnoškolskom odgoju i naobrazbi u 2026. godini<text:bookmark-end text:name="_Hlk219462276"/>;</text:p>
      <text:p text:style-name="P121">Uvodno predsjednik navodi su dostavljeni materijali sa tablicama za predloženu točku dnevnog reda.<text:s/></text:p>
      <text:p text:style-name="P122">Predsjednik daje prijedlog ove odluke na raspravu. Vijećnica Nina Polić javlja se za riječ. Referira se na članak 2. i programe koji su obuhvaćeni njezinim amandmanima. Navodi da vidi da već financiramo produženi boravak u osnovnoj školi, što je jako dobro i smatra da bi se i više trebalo raditi za djecu i iskazuje žaljenje što je 7 vijećnika odbilo njezine amandmane koji bi bili u korist djeci i time uskratilo mogućnost produženog boravka za djecu u trećem i četvrtom razredu osnovne škole. Načelnik odgovora vijećnici koja je kao i on član školskog odbora te navodi da je ravnateljica iskazala da trenutno nema mogućnosti za produženi boravak za navedene razrede. Navodi i da smo na prijedlog ravnateljice prihvatili i financirali sve što je bilo predloženo da bi omogućili produženi boravak za prvi i drugi razred i time pokazali volju i želju da brinemo o svojoj djeci.<text:s/></text:p>
      <text:p text:style-name="P123">Predsjednik daje predloženo na glasovanje.<text:s/><text:bookmark-start text:name="_Hlk219463640"/>Vijećnici općinskog vijeća glasali su jednoglasno „ZA“ te slijedom toga donosi slijedeći<text:bookmark-end text:name="_Hlk219463640"/></text:p>
      <text:p text:style-name="P124">Program javnih potreba u predškolskom i osnovnoškolskom odgoju i naobrazbi u 2026. godini, u tekstu koji se prilaže ovom zapisniku i čini njegov sastavni dio.</text:p>
      <text:p text:style-name="P125"><text:bookmark-end text:name="_Hlk219463121"/>Ad.9).</text:p>
      <text:p text:style-name="P126">9.Prijedlog Programa<text:s/><text:bookmark-start text:name="_Hlk219463172"/>javnih potreba u civilnom društvu i društvenim djelatnostima Općine Privlaka za 2026. godinu<text:bookmark-end text:name="_Hlk219463172"/>;</text:p>
      <text:p text:style-name="P127">Uvodno predsjednik navodi su dostavljeni materijali sa tablicama za predloženu točku dnevnog reda.<text:s/></text:p>
      <text:p text:style-name="P128">Predsjednik daje prijedlog ove odluke na raspravu. Nitko se ne javlja za riječ.</text:p>
      <text:p text:style-name="P129">Predsjednik daje predloženo na glasovanje. Vijećnici općinskog vijeća glasali su jednoglasno „ZA“ . Načelnik uočava da je omaškom u prijedlogu programa u članku 2. stavljeno tekuća donacija -DVD Privlaka, a da je trebalo stajati tekuća donacija – protupožarna zaštita. Dodatno obrazlaže da je predsjednik DVD-a Privlaka početkom mjeseca obavijestio županijsku vatrogasnu zajednicu da DVD Privlaka više nije u sposobnosti pružati protupožarnu zaštitu na području Općine Privlaka i tražio da oni preuzmu protupožarnu zaštitu na području Općine Privlaka, te da je zbog nastale situacije zasad zamoljen DVD Pljusak iz Nina da preuzme brigu o protupožarnoj zaštiti na području Općine Privlaka. Daje se ovakav ispravljen prijedlog na glasovanje. Vijećnici općinskog vijeća glasali sa 7 glasova vijećnika „ZA“ i 2 glasa vijećnika „SUZDRŽAN“ , te slijedom toga te se slijedom toga donosi sa predloženim ispravkom slijedeći</text:p>
      <text:p text:style-name="P130">Program javnih potreba u civilnom društvu i društvenim djelatnostima Općine Privlaka za 2026. godinu, u tekstu koji se prilaže ovom zapisniku i čini njegov sastavni dio.</text:p>
      <text:p text:style-name="P131"><text:bookmark-start text:name="_Hlk219464535"/>Ad.10).</text:p>
      <text:list text:style-name="LFO1" text:continue-numbering="true">
        <text:list-item>
          <text:p text:style-name="P132">Prijedlog Programa javnih potreba u kulturi u 2026. godini;</text:p>
        </text:list-item>
      </text:list>
      <text:p text:style-name="P133">Uvodno predsjednik navodi su dostavljeni materijali sa tablicama za predloženu točku dnevnog reda.<text:s/></text:p>
      <text:p text:style-name="P134"><text:bookmark-start text:name="_Hlk219464814"/>Predsjednik daje prijedlog ove odluke na raspravu. Nitko se ne javlja za riječ.</text:p>
      <text:p text:style-name="P135">Predsjednik daje predloženo na glasovanje. Vijećnici općinskog vijeća glasali su jednoglasno „ZA“ te slijedom toga donosi slijedeći</text:p>
      <text:p text:style-name="P136"><text:bookmark-end text:name="_Hlk219464814"/><text:span text:style-name="T137">Program javnih potreba u kulturi u 2026. godini, u tekstu koji se prilaže ovom zapisniku i čini njegov sastavni dio.</text:span></text:p>
      <text:p text:style-name="P138"><text:bookmark-start text:name="_Hlk219464748"/><text:bookmark-end text:name="_Hlk219464535"/>Ad.11).</text:p>
      <text:list text:style-name="LFO1" text:continue-numbering="true">
        <text:list-item>
          <text:p text:style-name="P139">Prijedlog Programa javnih potreba u sportu u 2026. godini;</text:p>
        </text:list-item>
      </text:list>
      <text:p text:style-name="P140">Uvodno predsjednik navodi su dostavljeni materijali za predloženu točku dnevnog reda.<text:s/></text:p>
      <text:p text:style-name="P141">Predsjednik daje prijedlog ove odluke na raspravu. Vijećnica Nina Polić javlja se za riječ i traži detaljnije obrazloženje na koji način će se rasporediti tih planiranih 100.000,00 eura. Načelnik navodi da će biti raspisan natječaj na koji će se sportske udruge javiti i zatražiti sredstva sukladno svojim programima rada.</text:p>
      <text:p text:style-name="P142">Predsjednik daje predloženo na glasovanje. Vijećnici općinskog vijeća glasali su jednoglasno „ZA“ te slijedom toga donosi slijedeći</text:p>
      <text:p text:style-name="P143">Program javnih potreba u sportu u 2026. godini, u tekstu koji se prilaže ovom zapisniku i čini njegov sastavni dio.</text:p>
      <text:p text:style-name="P144"><text:bookmark-start text:name="_Hlk219464850"/><text:bookmark-end text:name="_Hlk219464748"/>Ad.12).</text:p>
      <text:p text:style-name="P145">12.<text:tab/>Prijedlog Programa<text:s/><text:bookmark-start text:name="_Hlk219464833"/>utroška dijela turističke pristojbe namijenjene poboljšanju uvjeta boravka turista na području Općine Privlaka za 2026. godinu<text:bookmark-end text:name="_Hlk219464833"/>;</text:p>
      <text:p text:style-name="P146">Uvodno predsjednik navodi su dostavljeni materijali za predloženu točku dnevnog reda.<text:s/></text:p>
      <text:p text:style-name="P147">Predsjednik daje prijedlog ove odluke na raspravu. Nitko se ne javlja za riječ.</text:p>
      <text:p text:style-name="P148">Predsjednik daje predloženo na glasovanje. Vijećnici općinskog vijeća glasali su jednoglasno „ZA“ te slijedom toga donosi slijedeći<text:s/></text:p>
      <text:p text:style-name="P149">Program utroška dijela turističke pristojbe namijenjene poboljšanju uvjeta boravka turista na području Općine Privlaka za 2026. godinu, u tekstu koji se prilaže ovom zapisniku i čini njegov sastavni dio.</text:p>
      <text:p text:style-name="P150"><text:bookmark-start text:name="_Hlk219464915"/>Ad.13).</text:p>
      <text:p text:style-name="P151">13.<text:tab/>Prijedlog Programa<text:s/><text:bookmark-start text:name="_Hlk219464901"/>utroška sredstava od naknade za zadržavanje nezakonito izgrađenih zgrada u prostoru za 2026. godinu<text:bookmark-end text:name="_Hlk219464901"/>;</text:p>
      <text:p text:style-name="P152">Uvodno predsjednik navodi su dostavljeni materijali za predloženu točku dnevnog reda.<text:s/></text:p>
      <text:p text:style-name="P153">Predsjednik daje prijedlog ove odluke na raspravu. Nitko se ne javlja za riječ.</text:p>
      <text:p text:style-name="P154">Predsjednik daje predloženo na glasovanje. Vijećnici općinskog vijeća glasali su jednoglasno „ZA“ te slijedom toga donosi slijedeći<text:s/></text:p>
      <text:p text:style-name="P155">Program utroška sredstava od naknade za zadržavanje nezakonito izgrađenih zgrada u prostoru za 2026. godinu, u tekstu koji se prilaže ovom zapisniku i čini njegov sastavni dio.</text:p>
      <text:p text:style-name="P156"><text:bookmark-start text:name="_Hlk219465035"/>Ad.14).</text:p>
      <text:p text:style-name="P157">14.<text:tab/>Prijedlog Odluke<text:s/><text:bookmark-start text:name="_Hlk219465001"/>o raspisivanju javnog natječaja radi osnivanja prava građenja na čest.zem. 6766/14, 6766/15, 6766/16, 6766/17, 6766/19, 6766/20, k.o. Privlaka<text:bookmark-end text:name="_Hlk219465001"/>;<text:s/></text:p>
      <text:p text:style-name="P158">Uvodno predsjednik navodi su dostavljeni obrazloženi materijali za predloženu točku dnevnog reda u kojima je jasno o kojim se česticama radi.<text:s/></text:p>
      <text:p text:style-name="P159">Predsjednik daje prijedlog ove odluke na raspravu. Nitko se ne javlja za riječ.</text:p>
      <text:p text:style-name="P160">Predsjednik daje predloženo na glasovanje. Vijećnici općinskog vijeća glasali su jednoglasno „ZA“ te slijedom toga donosi slijedeću<text:s/></text:p>
      <text:p text:style-name="P161">ODLUKU</text:p>
      <text:p text:style-name="P162">o raspisivanju javnog natječaja radi osnivanja prava građenja na čest.zem. 6766/14, 6766/15, 6766/16, 6766/17, 6766/19, 6766/20, k.o. Privlaka, u tekstu koji se prilaže ovom zapisniku i čini njegov sastavni dio.</text:p>
      <text:p text:style-name="P163"><text:bookmark-start text:name="_Hlk219465145"/>Ad.15).</text:p>
      <text:p text:style-name="P164">15.<text:tab/>Prijedlog Odluke o dodjeli na korištenje k.č. 6766/21 i k.č. 6766/22, k.o. Privlaka;<text:s/></text:p>
      <text:p text:style-name="P165">Uvodno predsjednik navodi su dostavljeni obrazloženi materijali i zahtjev za dodjelom na korištenje OKD Artić d.o.o. za predloženu točku dnevnog reda.<text:s/></text:p>
      <text:p text:style-name="P166">Predsjednik daje prijedlog ove odluke na raspravu. Nitko se ne javlja za riječ.</text:p>
      <text:p text:style-name="P167">Predsjednik daje predloženo na glasovanje. Vijećnici općinskog vijeća glasali su jednoglasno „ZA“ te slijedom toga donosi slijedeću<text:s/></text:p>
      <text:p text:style-name="P168">ODLUKU</text:p>
      <text:p text:style-name="P169">o dodjeli na korištenje k.č. 6766/21 i k.č. 6766/22, k.o. Privlaka, u tekstu koji se prilaže ovom zapisniku i čini njegov sastavni dio.</text:p>
      <text:p text:style-name="P170"><text:bookmark-start text:name="_Hlk219465249"/>Ad.16).</text:p>
      <text:p text:style-name="P171"><text:bookmark-end text:name="_Hlk219465249"/>16.<text:tab/>Prijedlog Odluke<text:s/><text:bookmark-start text:name="_Hlk219465218"/>o odabiru ponude po raspisanom javnom natječaju za prodaju suvlasničkog dijela nekretnine oznake k.č. 3758, k.o. Privlaka<text:bookmark-end text:name="_Hlk219465218"/>;</text:p>
      <text:p text:style-name="P172">Uvodno predsjednik navodi su dostavljeni obrazloženi materijali za predloženu točku dnevnog reda.<text:s/></text:p>
      <text:p text:style-name="P173">Predsjednik daje prijedlog ove odluke na raspravu. Nitko se ne javlja za riječ.</text:p>
      <text:p text:style-name="P174">Predsjednik daje predloženo na glasovanje. Vijećnici općinskog vijeća glasali su jednoglasno „ZA“ te slijedom toga donosi slijedeću<text:s/></text:p>
      <text:p text:style-name="P175">ODLUKU</text:p>
      <text:p text:style-name="P176">o odabiru ponude po raspisanom javnom natječaju za prodaju suvlasničkog dijela nekretnine oznake k.č. 3758, k.o. Privlaka, u tekstu koji se prilaže ovom zapisniku i čini njegov sastavni dio.</text:p>
      <text:p text:style-name="P177">Ad.17). Razno – „Pitanja i odgovori“.</text:p>
      <text:p text:style-name="P178">Predsjednik vijeća, koji ima pravo na postavljanje dva vijećnička pitanja kao i ostali vijećnici, navodi da moli da pitanja budu jasna i precizna.<text:s/></text:p>
      <text:p text:style-name="P179">Postavlja prvo pitanje načelniku koje glasi „Do kada se misli tolerirati divljačko i primitivno ponašanje naših mještana koji tjeraju kupače sa plaže u Livadici i <text:s/>ponašaju se kao da je to privatna plaža?“ Navodi i da pritom misli na supruga vijećnice Nine Polić i da ga je to više mještana upitalo pa moli načelnika na davanje odgovora u pisanom obliku.</text:p>
      <text:p text:style-name="P180">Drugo pitanje se veže za vijećnika Stanislava Mustać, navodi da ga također više ljudi pita za to, a to je da mu ti isti ljudi tvrde da vijećnik nezakonito drži pet vezova koje ljeti iznajmljuje, pa moli načelnika da provjeri iste tvrdnje u lučkoj kapetaniji.<text:s/></text:p>
      <text:p text:style-name="P181">Što se tiče prvog pitanja, načelnik navodi da osobno nije imao saznanja o tome. Zna da je bilo problema oko postavljanja ležaljka na toj plaži, ali misli da konkretno nije bio problem s tim kampom.<text:s/></text:p>
      <text:p text:style-name="P182">Što se tiče drugog pitanja, načelnik navodi da je ranije imao anonimnu predstavku vezano za vezove, da misli da se radi o četiri broda i da mu je lučka uprava obrazložila da su vezovi dani na korištenje vijećniku kao vlasniku ribarskog obrta i da su za njih ti vezovi legalni te da nema nepravilnosti.</text:p>
      <text:p text:style-name="P183">Vijećnik Stanislav Mustać navodi da su svi vezovi legalni i objašnjava na koji način je stekao pravo na korištenje istih. Navodi da i drugi imaju više vezova, ali da se za njih ne postavljaju pitanja te da on neće ulaziti u to.</text:p>
      <text:p text:style-name="P184">Vijećnik Stanislav Mustać navodi da ima dva pitanja, da je zaprimio pisane odgovore na ranije postavljena vijećnička pitanja i da nije zadovoljan sa odgovorima.</text:p>
      <text:p text:style-name="P185">Čita svoje prvo pitanje: <text:s/>„Dali je Općina Privlaka isplatila<text:s/><text:bookmark-start text:name="_Hlk219710320"/>OU Kamber- Nakićen Kranjčec<text:s/><text:bookmark-end text:name="_Hlk219710320"/>i OU Kranjčec i Kamber iznos od 726.031,14 eura od 2017. do 2025. godine na temelju Ugovora o pružanju pravne pomoći i odvjetničkih usluga osim uobičajenog paušalnog iznosa za obavljene usluge sukladno odredbama Tarife u parnicama u kojima je općina uspjela u sporovima/kakav je ugovor imala sklopljen sa odvjetnikom Ivicom Begonja/ ili je isti iznos plaćen i parnicama koje je općina izgubila pa tako i onu parnicu protiv odvjetnika Ivice Begonja te mu morala platiti novčani iznos od 107.656,77 eura i zašto je općina isplatila OU Dajana Bjedov iznos od 96.472,89 eura kad već ima zaključen Ugovor o pružanju pravne pomoći i odvjetničkih usluga sa OU Kamber- Nakićen Kranjčec? „</text:p>
      <text:p text:style-name="P186">Načelnik navodi da mu je žalosno da vijećnik ima takvo zanimanje za odvjetničkim uslugama, da je svima jasno za koga postavlja pitanja i tko ih sastavlja te da bi volio da ima svoje stavove, a ne da sluša druge. Što se tiče isplate sredstava Ivici Begonja, navodi da se radi o troškovima koje je on naveo nakon svog odlaska iz općine i koji mu nisu bili plaćeni jer za iste nije ni potraživao trošak ranije, da je tijekom katastarske izmjere zastupao općinu i naše ljude u Americi i dogovarao sudske sporove pa da mu u to vrijeme sigurno nije bilo ni potrebno naplaćivati usluge u to vrijeme za općinu te kaže vijećniku da mu postavi pitanje koliki je broj predmeta i u kojem stanju na primopredaji predao općinskim odvjetnicama i njemu kao načelniku. Navodi da je sramotno da odvjetnik Ivica Begonja postavlja ovakva pitanja jer su ova pitanja postavljena od strane njega. Upoznaje vijećnike koji o tome nemaju saznanja da je još uvijek aktualan sudski spor Ro-Ro grupe koji se odnosi na prodaju zemljišta Pandrate u mandatu Kaže Kolanovića, koji je ugovor sastavljao upravo odvjetnik Begonja i da danas imamo potraživanje od 4.600.000,00 eura od stečajne mase Ro-Ro za što nam je trebalo specijalizirano odvjetničko pojačanje,a da je upravo odvjetnica Bjedov specijalist za stečajne postupke. Gubitkom ovog spora bi Općina Privlaka ušla u financijsku blokadu i moramo raditi u interesu općine.</text:p>
      <text:p text:style-name="P187">Vijećnik se osvrće na načelnikov odgovor i postavlja pitanje zašto se nakupilo 9.000,00 eura kamata koje su nepotrebno isplaćene iz proračuna. Načelnik navodi da bi bilo logično da je odvjetnik po svakoj izvršenoj usluzi ispostavljao račune, a da isto nije radio upravo zbog onoga što je ranije naveo tijekom katastarske izmjere. Sud je presudio kako je presudio, a mi moramo poštivati odluku suda.<text:s/></text:p>
      <text:p text:style-name="P188">Vijećnik navodi da ovakva pitanja postavlja isključivo zbog interesa općine Privlaka i boljeg trošenja proračunskih sredstava.</text:p>
      <text:p text:style-name="P189">Vijećnik Stanislav Mustać čita svoje drugo pitanje: <text:s/>„Koliko ukupno novčanih iznosa općina plaća godišnje Kansel d.o.o. za usluge redovitog, a posebno interventnog održavanja javne rasvjete temeljem Ugovora o uslugama održavanja javne rasvjete?“</text:p>
      <text:p text:style-name="P190">Načelnik navodi da je početkom godine isto pitanje postavio i bivši vijećnik Ive Begonja i da je identične odgovore dao i njemu. 900,00 eura je paušal za održavanje javne rasvjete. Da bi OKD Artić obavljao tu komunalnu djelatnost, trebamo uposliti dva djelatnika koja bi nas sa svim davanjima koštala 5.000,00 eura. Druga stvar je da, kad bi se uposlilo dva električara, koliko bi posla imali na tim poslovima mjesečno, sigurno ne bi 160 sati. Također bi im trebalo osigurati i opremu, autokošaru i drugo. Postavlja se pitanje koliki bi bili ti troškovi, također smatra da bi bilo idealno da imamo uposlene te djelatnike, ali da bi troškovi bili veći. Vijećnik Stanislav Mustać kaže da će više znati kad vidi troškove interventnog održavanja.</text:p>
      <text:p text:style-name="P191">Vijećnica Nina Polić postavlja svoje prvo pitanje:<text:s/></text:p>
      <text:p text:style-name="P192">„Zašto niste uvažili moj amandman br.2 u kojem tražim povećanje od 33.000,00 eura za javne potrebe u školstvu , za program 3025 s obzirom na to da je ravnateljica rekla da će se provesti anketa između roditelja i da ćemo tek onda vidjeti da li roditelji imaju potrebu za formiranjem produženog boravka za treći i četvrti razred?“ To ste i vi čuli na sjednici školskog odbora, kao što sam čula ja i prisutna Ivana Skoblar Šango. Ovako, sad je Vas 7 vijećnika glasalo protiv prije nego se provela anketa između roditelja.“</text:p>
      <text:p text:style-name="P193">Načelnik odgovara vijećnici da je postavlja pitanje njemu, a da su protiv amandamana glasali vijećnici.<text:s/></text:p>
      <text:p text:style-name="P194">Vijećnica navodi da je dolazila kod načelnika i obavijestila ga da će podnijeti te amandmane i da je dolazila kod ravnateljice, da ona predstavlja roditelje svih razreda osnovne škole koji su je izabrali da bude u školskom odboru i da su tražili od nje da pokuša utjecati da se osiguraju ova sredstva za produženi boravak u trećem i četvrtom razredu i da nije stekla dojam da je načelnik protiv toga, da se radi o maloj cifri, svega 33.000,00 eura koja bi jako pomogla devetogodišnjacima i desetogodišnjacima.<text:s/></text:p>
      <text:p text:style-name="P195">Načelnik odgovara da su na zahtjev ravnateljice, kad su se stvorili uvjeti, osigurana sredstva za produženi boravak za prvi i drugi razred i da ćemo isto to učiniti za treći i četvrti razred, također kad se steknu uvjeti.<text:s/></text:p>
      <text:p text:style-name="P196">U odgovor se uključuje i pročelnica, koja je kao član školskog odbora prisustvovala toj sjednici, te navodi da se na istoj raspravljalo da ravnateljica provede anketu i da se utvrdi ima li interesa za produženi boravak, i ako ga bude bilo, da vjeruje da će to biti podržano i realizirano kroz rebalans. Načelnik napominje da uz ovaj dio zainteresiranosti roditelja, treba stvoriti i uvjete, prostoriju i sve ono što slijedi.</text:p>
      <text:p text:style-name="P197">Drugo pitanje vijećnice vezano je uz treće pitanje sa druge radne sjednice ovog saziva vijeća, a na koje još nije dobila odgovor, a odnosi se na k.č. 774/2 u vlasništvu općine i glasilo je kada će se ukloniti nezakonito zidani stupići na navedenoj čestici . S obzirom da je rok za odgovor protekao, pita jeli odgovor pripremljen od strane načelnika odnosno odvjetnica. Načelnik navodi da će požuriti odvjetnice sa odgovorom.<text:s/></text:p>
      <text:p text:style-name="P198">Vijećnik Luka Grbić postavlja prvo pitanje načelniku, <text:s/>a to je da je prošle godine na sjednici općinskog vijeća upozorio sve prisutne vijećnike da „Camp Nina“ nema pristupni put. Postavlja pitanje načelniku je li napravio što po tom njegovom vijećničkom upozorenju da na području Općine Privlaka imamo ilegalni kamp bez prilaznog puta. Načelnik odgovara da će se ovih dana zidati zid tamo kako bi se označila susjedna parcela i na taj način formirala čestica puta u onoj stvarnoj širini kako je.</text:p>
      <text:p text:style-name="P199">Vijećnik Luka Grbić postavlja i drugo pitanje je li od komunalnih redara koji svakodnevno obilaze mjesto obaviješten da ispred „Camp Nina“ do mora, izvan ogradnog zida dvorišta do šetnice, postoji prilaz do mora koji je betoniran, a što je ilegalno napravljeno. Moli da mu se pisani odgovor sa fotodokumentacijom dostavi do sljedeće sjednice vijeća i traži da, ako to postoji i ako je ilegalno, da se ukloni.</text:p>
      <text:p text:style-name="P200">Također podsjeća da se po pitanjima sa prošle sjednice vijeća ništa nije napravilo.<text:s/></text:p>
      <text:p text:style-name="P201">Kako više nije bilo pitanja predsjednik je zaključio sjednicu vijeća u 18:16 sati.</text:p>
      <text:p text:style-name="P202"/>
      <text:p text:style-name="P203"><text:bookmark-end text:name="_Hlk219465145"/></text:p>
      <text:p text:style-name="P204"><text:bookmark-end text:name="_Hlk219465035"/></text:p>
      <text:p text:style-name="P205"><text:bookmark-end text:name="_Hlk219464915"/></text:p>
      <text:p text:style-name="P206"><text:bookmark-end text:name="_Hlk219464850"/><text:tab/><text:tab/><text:tab/><text:tab/><text:tab/><text:tab/><text:tab/></text:p>
      <text:p text:style-name="P207"/>
      <text:p text:style-name="P208"><text:tab/>OPĆINSKO VIJEĆE<text:s/></text:p>
      <text:p text:style-name="P209"><text:tab/><text:tab/><text:tab/><text:tab/><text:tab/><text:tab/><text:tab/><text:tab/><text:tab/><text:s/>PREDSJEDNIK:</text:p>
      <text:p text:style-name="P210"><text:tab/><text:tab/><text:tab/><text:tab/><text:tab/><text:tab/><text:tab/><text:tab/><text:tab/>NIKICA BEGONJA</text:p>
      <text:p text:style-name="P211"/>
      <text:p text:style-name="P212"/>
      <text:p text:style-name="P213">Zapisničar:</text:p>
      <text:p text:style-name="P214">Ivana Skoblar Šango</text:p>
      <text:p text:style-name="P215"><text:tab/><text:tab/></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Naslov1" style:display-name="Naslov 1" style:family="paragraph" style:parent-style-name="Normal" style:next-style-name="Normal" style:default-outline-level="1">
      <style:paragraph-properties fo:keep-with-next="always" fo:keep-together="always" fo:margin-top="0.25in" fo:margin-bottom="0.0555in"/>
      <style:text-properties style:font-name="Cambria" style:font-name-asian="Times New Roman" fo:color="#365F91" fo:font-size="20pt" style:font-size-asian="20pt" style:font-size-complex="20pt" fo:hyphenate="false"/>
    </style:style>
    <style:style style:name="Naslov2" style:display-name="Naslov 2" style:family="paragraph" style:parent-style-name="Normal" style:next-style-name="Normal" style:default-outline-level="2">
      <style:paragraph-properties fo:keep-with-next="always" fo:keep-together="always" fo:margin-top="0.1111in" fo:margin-bottom="0.0555in"/>
      <style:text-properties style:font-name="Cambria" style:font-name-asian="Times New Roman" fo:color="#365F91" fo:font-size="16pt" style:font-size-asian="16pt" style:font-size-complex="16pt" fo:hyphenate="false"/>
    </style:style>
    <style:style style:name="Naslov3" style:display-name="Naslov 3" style:family="paragraph" style:parent-style-name="Normal" style:next-style-name="Normal" style:default-outline-level="3">
      <style:paragraph-properties fo:keep-with-next="always" fo:keep-together="always" fo:margin-top="0.1111in" fo:margin-bottom="0.0555in"/>
      <style:text-properties style:font-name-asian="Times New Roman" fo:color="#365F91" fo:font-size="14pt" style:font-size-asian="14pt" style:font-size-complex="14pt" fo:hyphenate="false"/>
    </style:style>
    <style:style style:name="Naslov4" style:display-name="Naslov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365F91" fo:hyphenate="false"/>
    </style:style>
    <style:style style:name="Naslov5" style:display-name="Naslov 5" style:family="paragraph" style:parent-style-name="Normal" style:next-style-name="Normal" style:default-outline-level="5">
      <style:paragraph-properties fo:keep-with-next="always" fo:keep-together="always" fo:margin-top="0.0555in" fo:margin-bottom="0.0277in"/>
      <style:text-properties style:font-name-asian="Times New Roman" fo:color="#365F91" fo:hyphenate="false"/>
    </style:style>
    <style:style style:name="Naslov6" style:display-name="Naslov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Naslov7" style:display-name="Naslov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Naslov8" style:display-name="Naslov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Naslov9" style:display-name="Naslov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Zadanifontodlomka" style:display-name="Zadani font odlomka" style:family="text"/>
    <style:style style:name="Naslov1Char" style:display-name="Naslov 1 Char" style:family="text" style:parent-style-name="Zadanifontodlomka">
      <style:text-properties style:font-name="Cambria" style:font-name-asian="Times New Roman" style:font-name-complex="Times New Roman" fo:color="#365F91" fo:font-size="20pt" style:font-size-asian="20pt" style:font-size-complex="20pt"/>
    </style:style>
    <style:style style:name="Naslov2Char" style:display-name="Naslov 2 Char" style:family="text" style:parent-style-name="Zadanifontodlomka">
      <style:text-properties style:font-name="Cambria" style:font-name-asian="Times New Roman" style:font-name-complex="Times New Roman" fo:color="#365F91" fo:font-size="16pt" style:font-size-asian="16pt" style:font-size-complex="16pt"/>
    </style:style>
    <style:style style:name="Naslov3Char" style:display-name="Naslov 3 Char" style:family="text" style:parent-style-name="Zadanifontodlomka">
      <style:text-properties style:font-name-asian="Times New Roman" style:font-name-complex="Times New Roman" fo:color="#365F91" fo:font-size="14pt" style:font-size-asian="14pt" style:font-size-complex="14pt"/>
    </style:style>
    <style:style style:name="Naslov4Char" style:display-name="Naslov 4 Char" style:family="text" style:parent-style-name="Zadanifontodlomka">
      <style:text-properties style:font-name-asian="Times New Roman" style:font-name-complex="Times New Roman" fo:font-style="italic" style:font-style-asian="italic" style:font-style-complex="italic" fo:color="#365F91"/>
    </style:style>
    <style:style style:name="Naslov5Char" style:display-name="Naslov 5 Char" style:family="text" style:parent-style-name="Zadanifontodlomka">
      <style:text-properties style:font-name-asian="Times New Roman" style:font-name-complex="Times New Roman" fo:color="#365F91"/>
    </style:style>
    <style:style style:name="Naslov6Char" style:display-name="Naslov 6 Char" style:family="text" style:parent-style-name="Zadanifontodlomka">
      <style:text-properties style:font-name-asian="Times New Roman" style:font-name-complex="Times New Roman" fo:font-style="italic" style:font-style-asian="italic" style:font-style-complex="italic" fo:color="#595959"/>
    </style:style>
    <style:style style:name="Naslov7Char" style:display-name="Naslov 7 Char" style:family="text" style:parent-style-name="Zadanifontodlomka">
      <style:text-properties style:font-name-asian="Times New Roman" style:font-name-complex="Times New Roman" fo:color="#595959"/>
    </style:style>
    <style:style style:name="Naslov8Char" style:display-name="Naslov 8 Char" style:family="text" style:parent-style-name="Zadanifontodlomka">
      <style:text-properties style:font-name-asian="Times New Roman" style:font-name-complex="Times New Roman" fo:font-style="italic" style:font-style-asian="italic" style:font-style-complex="italic" fo:color="#272727"/>
    </style:style>
    <style:style style:name="Naslov9Char" style:display-name="Naslov 9 Char" style:family="text" style:parent-style-name="Zadanifontodlomka">
      <style:text-properties style:font-name-asian="Times New Roman" style:font-name-complex="Times New Roman" fo:color="#272727"/>
    </style:style>
    <style:style style:name="Naslov" style:display-name="Naslov" style:family="paragraph" style:parent-style-name="Normal" style:next-style-name="Normal">
      <style:paragraph-properties fo:margin-bottom="0.0555in" fo:line-height="100%"/>
      <style:text-properties style:font-name="Cambria" style:font-name-asian="Times New Roman" fo:letter-spacing="-0.0069in" fo:font-size="28pt" style:font-size-asian="28pt" style:font-size-complex="28pt" fo:hyphenate="false"/>
    </style:style>
    <style:style style:name="NaslovChar" style:display-name="Naslov Char" style:family="text" style:parent-style-name="Zadanifontodlomka">
      <style:text-properties style:font-name="Cambria" style:font-name-asian="Times New Roman" style:font-name-complex="Times New Roman" fo:letter-spacing="-0.0069in" style:letter-kerning="true" fo:font-size="28pt" style:font-size-asian="28pt" style:font-size-complex="28pt"/>
    </style:style>
    <style:style style:name="Podnaslov" style:display-name="Podnaslov" style:family="paragraph" style:parent-style-name="Normal" style:next-style-name="Normal">
      <style:paragraph-properties fo:margin-bottom="0.1111in"/>
      <style:text-properties style:font-name-asian="Times New Roman" fo:color="#595959" fo:letter-spacing="0.0104in" fo:font-size="14pt" style:font-size-asian="14pt" style:font-size-complex="14pt" fo:hyphenate="false"/>
    </style:style>
    <style:style style:name="PodnaslovChar" style:display-name="Podnaslov Char" style:family="text" style:parent-style-name="Zadanifontodlomka">
      <style:text-properties style:font-name-asian="Times New Roman" style:font-name-complex="Times New Roman" fo:color="#595959" fo:letter-spacing="0.0104in" fo:font-size="14pt" style:font-size-asian="14pt" style:font-size-complex="14pt"/>
    </style:style>
    <style:style style:name="Citat" style:display-name="Citat" style:family="paragraph" style:parent-style-name="Normal" style:next-style-name="Normal">
      <style:paragraph-properties fo:text-align="center" fo:margin-top="0.1111in" fo:margin-bottom="0.1111in"/>
      <style:text-properties fo:font-style="italic" style:font-style-asian="italic" style:font-style-complex="italic" fo:color="#404040" fo:hyphenate="false"/>
    </style:style>
    <style:style style:name="CitatChar" style:display-name="Citat Char" style:family="text" style:parent-style-name="Zadanifontodlomka">
      <style:text-properties fo:font-style="italic" style:font-style-asian="italic" style:font-style-complex="italic" fo:color="#404040"/>
    </style:style>
    <style:style style:name="Odlomakpopisa" style:display-name="Odlomak popisa" style:family="paragraph" style:parent-style-name="Normal">
      <style:paragraph-properties fo:margin-left="0.5in">
        <style:tab-stops/>
      </style:paragraph-properties>
      <style:text-properties fo:hyphenate="false"/>
    </style:style>
    <style:style style:name="Jakoisticanje" style:display-name="Jako isticanje" style:family="text" style:parent-style-name="Zadanifontodlomka">
      <style:text-properties fo:font-style="italic" style:font-style-asian="italic" style:font-style-complex="italic" fo:color="#365F91"/>
    </style:style>
    <style:style style:name="Naglašencitat" style:display-name="Naglašen citat" style:family="paragraph" style:parent-style-name="Normal" style:next-style-name="Normal">
      <style:paragraph-properties fo:border-top="0.0069in solid #365F91" fo:border-left="none" fo:border-bottom="0.0069in solid #365F9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365F91" fo:hyphenate="false"/>
    </style:style>
    <style:style style:name="NaglašencitatChar" style:display-name="Naglašen citat Char" style:family="text" style:parent-style-name="Zadanifontodlomka">
      <style:text-properties fo:font-style="italic" style:font-style-asian="italic" style:font-style-complex="italic" fo:color="#365F91"/>
    </style:style>
    <style:style style:name="Istaknutareferenca" style:display-name="Istaknuta referenca" style:family="text" style:parent-style-name="Zadanifontodlomka">
      <style:text-properties fo:font-weight="bold" style:font-weight-asian="bold" style:font-weight-complex="bold" fo:font-variant="small-caps" fo:color="#365F91" fo:letter-spacing="0.0034in"/>
    </style:style>
    <style:style style:name="StandardWeb" style:display-name="Standard (Web)" style:family="paragraph" style:parent-style-name="Normal">
      <style:paragraph-properties style:vertical-align="auto" fo:margin-top="0.0694in" fo:margin-bottom="0.0694in" fo:line-height="100%"/>
      <style:text-properties style:font-name="Times New Roman" style:font-name-asian="Times New Roman" style:letter-kerning="false" fo:font-size="12pt" style:font-size-asian="12pt" style:font-size-complex="12pt" fo:language="en" fo:country="US" fo:hyphenate="true"/>
    </style:style>
    <style:style style:name="Zaglavlje" style:display-name="Zaglavlje"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PodnožjeChar" style:display-name="Podnožje Char" style:family="text" style:parent-style-name="Zadanifontodlomka"/>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format="1">
        <style:list-level-properties text:space-before="0.25in" text:min-label-width="0.2916in" text:list-level-position-and-space-mode="label-alignment">
          <style:list-level-label-alignment text:label-followed-by="listtab" fo:margin-left="0.5416in" fo:text-indent="-0.2916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text:start-value="3">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format="a" style:num-letter-sync="true">
        <style:list-level-properties text:space-before="0.6965in" text:min-label-width="0.25in" text:list-level-position-and-space-mode="label-alignment">
          <style:list-level-label-alignment text:label-followed-by="listtab" fo:margin-left="0.9465in" fo:text-indent="-0.25in"/>
        </style:list-level-properties>
      </text:list-level-style-number>
      <text:list-level-style-number text:level="3" style:num-suffix="." style:num-format="i">
        <style:list-level-properties fo:text-align="end" text:space-before="1.3215in" text:min-label-width="0.125in" text:list-level-position-and-space-mode="label-alignment">
          <style:list-level-label-alignment text:label-followed-by="listtab" fo:margin-left="1.4465in" fo:text-indent="-0.125in"/>
        </style:list-level-properties>
      </text:list-level-style-number>
      <text:list-level-style-number text:level="4" style:num-suffix="." style:num-format="1">
        <style:list-level-properties text:space-before="1.6965in" text:min-label-width="0.25in" text:list-level-position-and-space-mode="label-alignment">
          <style:list-level-label-alignment text:label-followed-by="listtab" fo:margin-left="1.9465in" fo:text-indent="-0.25in"/>
        </style:list-level-properties>
      </text:list-level-style-number>
      <text:list-level-style-number text:level="5" style:num-suffix="." style:num-format="a" style:num-letter-sync="true">
        <style:list-level-properties text:space-before="2.1965in" text:min-label-width="0.25in" text:list-level-position-and-space-mode="label-alignment">
          <style:list-level-label-alignment text:label-followed-by="listtab" fo:margin-left="2.4465in" fo:text-indent="-0.25in"/>
        </style:list-level-properties>
      </text:list-level-style-number>
      <text:list-level-style-number text:level="6" style:num-suffix="." style:num-format="i">
        <style:list-level-properties fo:text-align="end" text:space-before="2.8215in" text:min-label-width="0.125in" text:list-level-position-and-space-mode="label-alignment">
          <style:list-level-label-alignment text:label-followed-by="listtab" fo:margin-left="2.9465in" fo:text-indent="-0.125in"/>
        </style:list-level-properties>
      </text:list-level-style-number>
      <text:list-level-style-number text:level="7" style:num-suffix="." style:num-format="1">
        <style:list-level-properties text:space-before="3.1965in" text:min-label-width="0.25in" text:list-level-position-and-space-mode="label-alignment">
          <style:list-level-label-alignment text:label-followed-by="listtab" fo:margin-left="3.4465in" fo:text-indent="-0.25in"/>
        </style:list-level-properties>
      </text:list-level-style-number>
      <text:list-level-style-number text:level="8" style:num-suffix="." style:num-format="a" style:num-letter-sync="true">
        <style:list-level-properties text:space-before="3.6965in" text:min-label-width="0.25in" text:list-level-position-and-space-mode="label-alignment">
          <style:list-level-label-alignment text:label-followed-by="listtab" fo:margin-left="3.9465in" fo:text-indent="-0.25in"/>
        </style:list-level-properties>
      </text:list-level-style-number>
      <text:list-level-style-number text:level="9" style:num-suffix="." style:num-format="i">
        <style:list-level-properties fo:text-align="end" text:space-before="4.3215in" text:min-label-width="0.125in" text:list-level-position-and-space-mode="label-alignment">
          <style:list-level-label-alignment text:label-followed-by="listtab" fo:margin-left="4.4465in" fo:text-indent="-0.125in"/>
        </style:list-level-properties>
      </text:list-level-style-number>
    </text:list-style>
    <text:list-style style:name="LFO4">
      <text:list-level-style-number text:level="1" style:num-suffix="." style:num-format="1" text:start-value="5">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format="a" style:num-letter-sync="true">
        <style:list-level-properties text:space-before="0.6965in" text:min-label-width="0.25in" text:list-level-position-and-space-mode="label-alignment">
          <style:list-level-label-alignment text:label-followed-by="listtab" fo:margin-left="0.9465in" fo:text-indent="-0.25in"/>
        </style:list-level-properties>
      </text:list-level-style-number>
      <text:list-level-style-number text:level="3" style:num-suffix="." style:num-format="i">
        <style:list-level-properties fo:text-align="end" text:space-before="1.3215in" text:min-label-width="0.125in" text:list-level-position-and-space-mode="label-alignment">
          <style:list-level-label-alignment text:label-followed-by="listtab" fo:margin-left="1.4465in" fo:text-indent="-0.125in"/>
        </style:list-level-properties>
      </text:list-level-style-number>
      <text:list-level-style-number text:level="4" style:num-suffix="." style:num-format="1">
        <style:list-level-properties text:space-before="1.6965in" text:min-label-width="0.25in" text:list-level-position-and-space-mode="label-alignment">
          <style:list-level-label-alignment text:label-followed-by="listtab" fo:margin-left="1.9465in" fo:text-indent="-0.25in"/>
        </style:list-level-properties>
      </text:list-level-style-number>
      <text:list-level-style-number text:level="5" style:num-suffix="." style:num-format="a" style:num-letter-sync="true">
        <style:list-level-properties text:space-before="2.1965in" text:min-label-width="0.25in" text:list-level-position-and-space-mode="label-alignment">
          <style:list-level-label-alignment text:label-followed-by="listtab" fo:margin-left="2.4465in" fo:text-indent="-0.25in"/>
        </style:list-level-properties>
      </text:list-level-style-number>
      <text:list-level-style-number text:level="6" style:num-suffix="." style:num-format="i">
        <style:list-level-properties fo:text-align="end" text:space-before="2.8215in" text:min-label-width="0.125in" text:list-level-position-and-space-mode="label-alignment">
          <style:list-level-label-alignment text:label-followed-by="listtab" fo:margin-left="2.9465in" fo:text-indent="-0.125in"/>
        </style:list-level-properties>
      </text:list-level-style-number>
      <text:list-level-style-number text:level="7" style:num-suffix="." style:num-format="1">
        <style:list-level-properties text:space-before="3.1965in" text:min-label-width="0.25in" text:list-level-position-and-space-mode="label-alignment">
          <style:list-level-label-alignment text:label-followed-by="listtab" fo:margin-left="3.4465in" fo:text-indent="-0.25in"/>
        </style:list-level-properties>
      </text:list-level-style-number>
      <text:list-level-style-number text:level="8" style:num-suffix="." style:num-format="a" style:num-letter-sync="true">
        <style:list-level-properties text:space-before="3.6965in" text:min-label-width="0.25in" text:list-level-position-and-space-mode="label-alignment">
          <style:list-level-label-alignment text:label-followed-by="listtab" fo:margin-left="3.9465in" fo:text-indent="-0.25in"/>
        </style:list-level-properties>
      </text:list-level-style-number>
      <text:list-level-style-number text:level="9" style:num-suffix="." style:num-format="i">
        <style:list-level-properties fo:text-align="end" text:space-before="4.3215in" text:min-label-width="0.125in" text:list-level-position-and-space-mode="label-alignment">
          <style:list-level-label-alignment text:label-followed-by="listtab" fo:margin-left="4.4465in" fo:text-indent="-0.125in"/>
        </style:list-level-properties>
      </text:list-level-style-number>
    </text:list-style>
    <text:list-style style:name="LFO5">
      <text:list-level-style-number text:level="1" style:num-suffix="." style:num-format="1" text:start-value="7">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format="a" style:num-letter-sync="true">
        <style:list-level-properties text:space-before="0.6965in" text:min-label-width="0.25in" text:list-level-position-and-space-mode="label-alignment">
          <style:list-level-label-alignment text:label-followed-by="listtab" fo:margin-left="0.9465in" fo:text-indent="-0.25in"/>
        </style:list-level-properties>
      </text:list-level-style-number>
      <text:list-level-style-number text:level="3" style:num-suffix="." style:num-format="i">
        <style:list-level-properties fo:text-align="end" text:space-before="1.3215in" text:min-label-width="0.125in" text:list-level-position-and-space-mode="label-alignment">
          <style:list-level-label-alignment text:label-followed-by="listtab" fo:margin-left="1.4465in" fo:text-indent="-0.125in"/>
        </style:list-level-properties>
      </text:list-level-style-number>
      <text:list-level-style-number text:level="4" style:num-suffix="." style:num-format="1">
        <style:list-level-properties text:space-before="1.6965in" text:min-label-width="0.25in" text:list-level-position-and-space-mode="label-alignment">
          <style:list-level-label-alignment text:label-followed-by="listtab" fo:margin-left="1.9465in" fo:text-indent="-0.25in"/>
        </style:list-level-properties>
      </text:list-level-style-number>
      <text:list-level-style-number text:level="5" style:num-suffix="." style:num-format="a" style:num-letter-sync="true">
        <style:list-level-properties text:space-before="2.1965in" text:min-label-width="0.25in" text:list-level-position-and-space-mode="label-alignment">
          <style:list-level-label-alignment text:label-followed-by="listtab" fo:margin-left="2.4465in" fo:text-indent="-0.25in"/>
        </style:list-level-properties>
      </text:list-level-style-number>
      <text:list-level-style-number text:level="6" style:num-suffix="." style:num-format="i">
        <style:list-level-properties fo:text-align="end" text:space-before="2.8215in" text:min-label-width="0.125in" text:list-level-position-and-space-mode="label-alignment">
          <style:list-level-label-alignment text:label-followed-by="listtab" fo:margin-left="2.9465in" fo:text-indent="-0.125in"/>
        </style:list-level-properties>
      </text:list-level-style-number>
      <text:list-level-style-number text:level="7" style:num-suffix="." style:num-format="1">
        <style:list-level-properties text:space-before="3.1965in" text:min-label-width="0.25in" text:list-level-position-and-space-mode="label-alignment">
          <style:list-level-label-alignment text:label-followed-by="listtab" fo:margin-left="3.4465in" fo:text-indent="-0.25in"/>
        </style:list-level-properties>
      </text:list-level-style-number>
      <text:list-level-style-number text:level="8" style:num-suffix="." style:num-format="a" style:num-letter-sync="true">
        <style:list-level-properties text:space-before="3.6965in" text:min-label-width="0.25in" text:list-level-position-and-space-mode="label-alignment">
          <style:list-level-label-alignment text:label-followed-by="listtab" fo:margin-left="3.9465in" fo:text-indent="-0.25in"/>
        </style:list-level-properties>
      </text:list-level-style-number>
      <text:list-level-style-number text:level="9" style:num-suffix="." style:num-format="i">
        <style:list-level-properties fo:text-align="end" text:space-before="4.3215in" text:min-label-width="0.125in" text:list-level-position-and-space-mode="label-alignment">
          <style:list-level-label-alignment text:label-followed-by="listtab" fo:margin-left="4.4465in" fo:text-indent="-0.125in"/>
        </style:list-level-properties>
      </text:list-level-style-number>
    </text:list-style>
    <style:page-layout style:name="PL0">
      <style:page-layout-properties fo:page-width="8.268in" fo:page-height="11.693in" style:print-orientation="portrait" fo:margin-top="0.5in" fo:margin-left="0.984in" fo:margin-bottom="0.5in" fo:margin-right="0.984in" style:num-format="1" style:writing-mode="lr-tb">
        <style:footnote-sep style:width="0.007in" style:rel-width="33%" style:color="#000000" style:line-style="solid" style:adjustment="left"/>
      </style:page-layout-properties>
      <style:header-style>
        <style:header-footer-properties style:dynamic-spacing="true" fo:min-height="0.484in"/>
      </style:header-style>
      <style:footer-style>
        <style:header-footer-properties style:dynamic-spacing="true" fo:min-height="0.484in"/>
      </style:footer-style>
    </style:page-layout>
    <style:style style:name="P2" style:parent-style-name="Podnožje" style:family="paragraph">
      <style:paragraph-properties fo:text-align="center"/>
    </style:style>
  </office:automatic-styles>
  <office:master-styles>
    <style:master-page style:name="MP0" style:page-layout-name="PL0">
      <style:header>
        <text:p text:style-name="Zaglavlje"/>
      </style:header>
      <style:footer>
        <text:p text:style-name="P2"><text:page-number text:fixed="false">2</text:page-number></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Korisnik</meta:initial-creator>
    <dc:creator>User009</dc:creator>
    <meta:creation-date>2026-02-11T09:04:00Z</meta:creation-date>
    <dc:date>2026-02-11T09:04:00Z</dc:date>
    <meta:print-date>2025-10-15T12:59:00Z</meta:print-date>
    <meta:template xlink:href="Normal" xlink:type="simple"/>
    <meta:editing-cycles>2</meta:editing-cycles>
    <meta:editing-duration>PT60S</meta:editing-duration>
    <meta:document-statistic meta:page-count="13" meta:paragraph-count="67" meta:word-count="5065" meta:character-count="33873" meta:row-count="240" meta:non-whitespace-character-count="28875"/>
  </office:meta>
</office:document-meta>
</file>